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200000050000517E00003D1E760D9B9E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71cm"/>
    </style:style>
    <style:style style:name="co2" style:family="table-column">
      <style:table-column-properties fo:break-before="auto" style:column-width="0.15cm"/>
    </style:style>
    <style:style style:name="co3" style:family="table-column">
      <style:table-column-properties fo:break-before="auto" style:column-width="4.914cm"/>
    </style:style>
    <style:style style:name="co4" style:family="table-column">
      <style:table-column-properties fo:break-before="auto" style:column-width="2.062cm"/>
    </style:style>
    <style:style style:name="co5" style:family="table-column">
      <style:table-column-properties fo:break-before="auto" style:column-width="1.9cm"/>
    </style:style>
    <style:style style:name="co6" style:family="table-column">
      <style:table-column-properties fo:break-before="auto" style:column-width="1.653cm"/>
    </style:style>
    <style:style style:name="co7" style:family="table-column">
      <style:table-column-properties fo:break-before="auto" style:column-width="0.199cm"/>
    </style:style>
    <style:style style:name="co8" style:family="table-column">
      <style:table-column-properties fo:break-before="auto" style:column-width="2.267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25cm" fo:break-before="auto" style:use-optimal-row-height="false"/>
    </style:style>
    <style:style style:name="ro3" style:family="table-row">
      <style:table-row-properties style:row-height="0.199cm" fo:break-before="auto" style:use-optimal-row-height="fals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imes New Roman"/>
    </style:style>
    <style:style style:name="ce2" style:family="table-cell" style:parent-style-name="Default">
      <style:table-cell-properties fo:border-bottom="0.035cm solid #000000" style:text-align-source="fix" style:repeat-content="false" fo:border-left="0.088cm solid #000000" fo:border-right="none" fo:border-top="0.088cm solid #000000" style:vertical-align="middle"/>
      <style:paragraph-properties fo:text-align="center" fo:margin-left="0cm"/>
      <style:text-properties style:font-name="Times New Roman" fo:font-size="9pt" style:font-size-asian="9pt" style:font-size-complex="9pt"/>
    </style:style>
    <style:style style:name="ce3" style:family="table-cell" style:parent-style-name="Default">
      <style:table-cell-properties fo:border-bottom="0.035cm solid #000000" style:text-align-source="fix" style:repeat-content="false" fo:border-left="0.088cm solid #000000" fo:border-right="none" fo:border-top="0.035cm solid #000000" style:vertical-align="middle"/>
      <style:paragraph-properties fo:text-align="center" fo:margin-left="0cm"/>
      <style:text-properties style:font-name="Times New Roman"/>
    </style:style>
    <style:style style:name="ce4" style:family="table-cell" style:parent-style-name="Default">
      <style:table-cell-properties fo:border-bottom="0.035cm solid #000000" fo:background-color="#ccffcc" style:text-align-source="fix" style:repeat-content="false" fo:border-left="0.088cm solid #000000" fo:border-right="none" fo:border-top="0.035cm solid #000000" style:vertical-align="middle"/>
      <style:paragraph-properties fo:text-align="center" fo:margin-left="0cm"/>
      <style:text-properties style:font-name="Times New Roman"/>
    </style:style>
    <style:style style:name="ce5" style:family="table-cell" style:parent-style-name="Default">
      <style:table-cell-properties fo:border-bottom="0.035cm solid #000000" style:text-align-source="fix" style:repeat-content="false" fo:background-color="transparent" fo:border-left="0.088cm solid #000000" fo:border-right="none" fo:border-top="0.035cm solid #000000" style:vertical-align="middle"/>
      <style:paragraph-properties fo:text-align="center" fo:margin-left="0cm"/>
      <style:text-properties style:font-name="Times New Roman"/>
    </style:style>
    <style:style style:name="ce6" style:family="table-cell" style:parent-style-name="Default">
      <style:table-cell-properties fo:border-bottom="0.088cm solid #000000" style:text-align-source="fix" style:repeat-content="false" fo:background-color="transparent" fo:border-left="0.088cm solid #000000" fo:border-right="0.035cm solid #000000" fo:border-top="0.035cm solid #000000" style:vertical-align="middle"/>
      <style:paragraph-properties fo:text-align="center" fo:margin-left="0cm"/>
      <style:text-properties style:font-name="Times New Roman"/>
    </style:style>
    <style:style style:name="ce7" style:family="table-cell" style:parent-style-name="Default">
      <style:table-cell-properties fo:border-bottom="0.035cm solid #000000" style:text-align-source="fix" style:repeat-content="false" fo:background-color="transparent" fo:border-left="0.088cm solid #000000" fo:border-right="none" fo:border-top="none" style:vertical-align="middle"/>
      <style:paragraph-properties fo:text-align="center" fo:margin-left="0cm"/>
      <style:text-properties style:font-name="Times New Roman"/>
    </style:style>
    <style:style style:name="ce8" style:family="table-cell" style:parent-style-name="Default">
      <style:table-cell-properties fo:border-bottom="0.088cm solid #000000" style:text-align-source="fix" style:repeat-content="false" fo:background-color="transparent" fo:border-left="0.088cm solid #000000" fo:border-right="none" fo:border-top="0.035cm solid #000000" style:vertical-align="middle"/>
      <style:paragraph-properties fo:text-align="center" fo:margin-left="0cm"/>
      <style:text-properties style:font-name="Times New Roman"/>
    </style:style>
    <style:style style:name="ce9" style:family="table-cell" style:parent-style-name="Default">
      <style:table-cell-properties fo:border-bottom="none" style:text-align-source="fix" style:repeat-content="false" fo:border-left="0.035cm solid #000000" fo:border-right="none" fo:border-top="0.088cm solid #000000" style:vertical-align="middle"/>
      <style:paragraph-properties fo:text-align="center" fo:margin-left="0cm"/>
      <style:text-properties style:font-name="Times New Roman"/>
    </style:style>
    <style:style style:name="ce10" style:family="table-cell" style:parent-style-name="Default">
      <style:table-cell-properties fo:border-bottom="none" style:text-align-source="fix" style:repeat-content="false" fo:border-left="0.035cm solid #000000" fo:border-right="none" fo:border-top="none" style:vertical-align="middle"/>
      <style:paragraph-properties fo:text-align="center" fo:margin-left="0cm"/>
      <style:text-properties style:font-name="Times New Roman"/>
    </style:style>
    <style:style style:name="ce11" style:family="table-cell" style:parent-style-name="Default">
      <style:table-cell-properties fo:border-bottom="0.035cm solid #000000" style:text-align-source="fix" style:repeat-content="false" fo:border-left="0.035cm solid #000000" fo:border-right="none" fo:border-top="none" style:vertical-align="middle"/>
      <style:paragraph-properties fo:text-align="center" fo:margin-left="0cm"/>
      <style:text-properties style:font-name="Times New Roman"/>
    </style:style>
    <style:style style:name="ce12" style:family="table-cell" style:parent-style-name="Default">
      <style:table-cell-properties fo:border-bottom="0.035cm solid #000000" fo:background-color="#ccffcc" style:text-align-source="fix" style:repeat-content="false" fo:border-left="0.035cm solid #000000" fo:border-right="none" fo:border-top="0.035cm solid #000000" style:vertical-align="middle"/>
      <style:paragraph-properties fo:text-align="center" fo:margin-left="0cm"/>
      <style:text-properties style:font-name="Times New Roman"/>
    </style:style>
    <style:style style:name="ce13" style:family="table-cell" style:parent-style-name="Default">
      <style:table-cell-properties fo:border-bottom="0.035cm solid #000000" style:text-align-source="fix" style:repeat-content="false" fo:background-color="transparent" fo:border-left="0.035cm solid #000000" fo:border-right="none" fo:border-top="0.035cm solid #000000" style:vertical-align="middle"/>
      <style:paragraph-properties fo:text-align="center" fo:margin-left="0cm"/>
      <style:text-properties style:font-name="Times New Roman"/>
    </style:style>
    <style:style style:name="ce14" style:family="table-cell" style:parent-style-name="Default">
      <style:table-cell-properties fo:border-bottom="0.088cm solid #000000" style:text-align-source="fix" style:repeat-content="false" fo:background-color="transparent" fo:border-left="0.035cm solid #000000" fo:border-right="none" fo:border-top="0.035cm solid #000000" style:vertical-align="middle"/>
      <style:paragraph-properties fo:text-align="center" fo:margin-left="0cm"/>
      <style:text-properties style:font-name="Times New Roman"/>
    </style:style>
    <style:style style:name="ce15" style:family="table-cell" style:parent-style-name="Default">
      <style:table-cell-properties fo:border-bottom="0.035cm solid #000000" style:text-align-source="fix" style:repeat-content="false" fo:background-color="transparent" fo:border-left="0.035cm solid #000000" fo:border-right="none" fo:border-top="none" style:vertical-align="middle"/>
      <style:paragraph-properties fo:text-align="center" fo:margin-left="0cm"/>
      <style:text-properties style:font-name="Times New Roman"/>
    </style:style>
    <style:style style:name="ce16" style:family="table-cell" style:parent-style-name="Default">
      <style:table-cell-properties fo:border-bottom="0.035cm solid #000000" style:text-align-source="fix" style:repeat-content="false" fo:border-left="0.035cm solid #000000" fo:border-right="none" fo:border-top="0.035cm solid #000000" style:vertical-align="middle"/>
      <style:paragraph-properties fo:text-align="center" fo:margin-left="0cm"/>
      <style:text-properties style:font-name="Times New Roman"/>
    </style:style>
    <style:style style:name="ce17" style:family="table-cell" style:parent-style-name="Default">
      <style:table-cell-properties fo:border-bottom="0.088cm solid #000000" style:text-align-source="fix" style:repeat-content="false" fo:border-left="0.035cm solid #000000" fo:border-right="none" fo:border-top="0.035cm solid #000000" style:vertical-align="middle"/>
      <style:paragraph-properties fo:text-align="center" fo:margin-left="0cm"/>
      <style:text-properties style:font-name="Times New Roman"/>
    </style:style>
    <style:style style:name="ce18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Times New Roman"/>
    </style:style>
    <style:style style:name="ce19" style:family="table-cell" style:parent-style-name="Default">
      <style:table-cell-properties fo:border-bottom="0.035cm solid #000000" style:text-align-source="fix" style:repeat-content="false" fo:border-left="none" fo:border-right="none" fo:border-top="0.088cm solid #000000" style:vertical-align="middle"/>
      <style:paragraph-properties fo:text-align="center" fo:margin-left="0cm"/>
      <style:text-properties style:font-name="Times New Roman"/>
    </style:style>
    <style:style style:name="ce20" style:family="table-cell" style:parent-style-name="Default">
      <style:table-cell-properties fo:border-bottom="0.035cm solid #000000" style:text-align-source="fix" style:repeat-content="false" fo:border-left="none" fo:border-right="none" fo:border-top="0.035cm solid #000000" style:vertical-align="middle"/>
      <style:paragraph-properties fo:text-align="start" fo:margin-left="0cm"/>
      <style:text-properties style:font-name="Times New Roman"/>
    </style:style>
    <style:style style:name="ce21" style:family="table-cell" style:parent-style-name="Default">
      <style:table-cell-properties fo:border-bottom="0.035cm solid #000000" fo:background-color="#ccffcc" style:text-align-source="fix" style:repeat-content="false" fo:border-left="none" fo:border-right="none" fo:border-top="0.035cm solid #000000" style:vertical-align="middle"/>
      <style:paragraph-properties fo:text-align="start" fo:margin-left="0cm"/>
      <style:text-properties style:font-name="Times New Roman"/>
    </style:style>
    <style:style style:name="ce22" style:family="table-cell" style:parent-style-name="Default">
      <style:table-cell-properties fo:border-bottom="0.035cm solid #000000" style:text-align-source="fix" style:repeat-content="false" fo:background-color="transparent" fo:border-left="none" fo:border-right="none" fo:border-top="0.035cm solid #000000" style:vertical-align="middle"/>
      <style:paragraph-properties fo:text-align="start" fo:margin-left="0cm"/>
      <style:text-properties style:font-name="Times New Roman"/>
    </style:style>
    <style:style style:name="ce23" style:family="table-cell" style:parent-style-name="Default">
      <style:table-cell-properties fo:border-bottom="0.088cm solid #000000" style:text-align-source="fix" style:repeat-content="false" fo:background-color="transparent" fo:border-left="none" fo:border-right="none" fo:border-top="0.035cm solid #000000" style:vertical-align="middle"/>
      <style:paragraph-properties fo:text-align="start" fo:margin-left="0cm"/>
      <style:text-properties style:font-name="Times New Roman"/>
    </style:style>
    <style:style style:name="ce24" style:family="table-cell" style:parent-style-name="Default">
      <style:table-cell-properties fo:border-bottom="0.035cm solid #000000" style:text-align-source="fix" style:repeat-content="false" fo:background-color="transparent" fo:border-left="none" fo:border-right="none" fo:border-top="none" style:vertical-align="middle"/>
      <style:paragraph-properties fo:text-align="start" fo:margin-left="0cm"/>
      <style:text-properties style:font-name="Times New Roman"/>
    </style:style>
    <style:style style:name="ce25" style:family="table-cell" style:parent-style-name="Default">
      <style:table-cell-properties fo:border-bottom="0.035cm solid #000000" style:text-align-source="fix" style:repeat-content="false" fo:background-color="transparent" fo:border-left="none" fo:border-right="0.035cm solid #000000" fo:border-top="0.035cm solid #000000" style:vertical-align="middle"/>
      <style:paragraph-properties fo:text-align="start" fo:margin-left="0cm"/>
      <style:text-properties style:font-name="Times New Roman"/>
    </style:style>
    <style:style style:name="ce26" style:family="table-cell" style:parent-style-name="Default">
      <style:table-cell-properties fo:border-bottom="0.035cm solid #000000" style:text-align-source="fix" style:repeat-content="false" fo:border-left="none" fo:border-right="0.035cm solid #000000" fo:border-top="0.035cm solid #000000" style:vertical-align="middle"/>
      <style:paragraph-properties fo:text-align="start" fo:margin-left="0cm"/>
      <style:text-properties style:font-name="Times New Roman"/>
    </style:style>
    <style:style style:name="ce27" style:family="table-cell" style:parent-style-name="Default">
      <style:table-cell-properties fo:border-bottom="0.088cm solid #000000" style:text-align-source="fix" style:repeat-content="false" fo:background-color="transparent" fo:border-left="none" fo:border-right="0.035cm solid #000000" fo:border-top="0.035cm solid #000000" style:vertical-align="middle"/>
      <style:paragraph-properties fo:text-align="start" fo:margin-left="0cm"/>
      <style:text-properties style:font-name="Times New Roman"/>
    </style:style>
    <style:style style:name="ce28" style:family="table-cell" style:parent-style-name="Default">
      <style:table-cell-properties fo:border-bottom="0.088cm solid #000000" style:text-align-source="fix" style:repeat-content="false" fo:border-left="none" fo:border-right="0.035cm solid #000000" fo:border-top="0.035cm solid #000000" style:vertical-align="middle"/>
      <style:paragraph-properties fo:text-align="start" fo:margin-left="0cm"/>
      <style:text-properties style:font-name="Times New Roman"/>
    </style:style>
    <style:style style:name="ce2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30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Times New Roman"/>
    </style:style>
    <style:style style:name="ce3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32" style:family="table-cell" style:parent-style-name="Default">
      <style:table-cell-properties fo:border-bottom="0.035cm solid #000000" style:text-align-source="fix" style:repeat-content="false" fo:wrap-option="wrap" fo:border-left="0.035cm solid #000000" fo:border-right="none" fo:border-top="0.088cm solid #000000" style:vertical-align="middle"/>
      <style:paragraph-properties fo:text-align="center" fo:margin-left="0cm"/>
      <style:text-properties style:font-name="Times New Roman"/>
    </style:style>
    <style:style style:name="ce33" style:family="table-cell" style:parent-style-name="Default">
      <style:table-cell-properties fo:border-bottom="0.035cm solid #000000" style:text-align-source="fix" style:repeat-content="false" fo:wrap-option="wrap" fo:border-left="none" fo:border-right="none" fo:border-top="0.035cm solid #000000" style:vertical-align="middle"/>
      <style:paragraph-properties fo:text-align="center" fo:margin-left="0cm"/>
      <style:text-properties style:font-name="Times New Roman"/>
    </style:style>
    <style:style style:name="ce34" style:family="table-cell" style:parent-style-name="Default">
      <style:table-cell-properties fo:border-bottom="0.035cm solid #000000" style:text-align-source="fix" style:repeat-content="false" fo:border-left="none" fo:border-right="none" fo:border-top="0.035cm solid #000000" style:vertical-align="middle"/>
      <style:paragraph-properties fo:text-align="center" fo:margin-left="0cm"/>
      <style:text-properties style:font-name="Times New Roman"/>
    </style:style>
    <style:style style:name="ce35" style:family="table-cell" style:parent-style-name="Default">
      <style:table-cell-properties fo:background-color="#ccffcc" style:text-align-source="fix" style:repeat-content="false" fo:border="0.035cm solid #000000" style:vertical-align="middle"/>
      <style:paragraph-properties fo:text-align="center" fo:margin-left="0cm"/>
      <style:text-properties style:font-name="Times New Roman"/>
    </style:style>
    <style:style style:name="ce36" style:family="table-cell" style:parent-style-name="Default">
      <style:table-cell-properties style:text-align-source="fix" style:repeat-content="false" fo:background-color="transparent" fo:border="0.035cm solid #000000" style:vertical-align="middle"/>
      <style:paragraph-properties fo:text-align="center" fo:margin-left="0cm"/>
      <style:text-properties style:font-name="Times New Roman"/>
    </style:style>
    <style:style style:name="ce37" style:family="table-cell" style:parent-style-name="Default">
      <style:table-cell-properties style:text-align-source="fix" style:repeat-content="false" fo:border="0.035cm solid #000000" style:vertical-align="middle"/>
      <style:paragraph-properties fo:text-align="center" fo:margin-left="0cm"/>
      <style:text-properties style:font-name="Times New Roman"/>
    </style:style>
    <style:style style:name="ce38" style:family="table-cell" style:parent-style-name="Default">
      <style:table-cell-properties fo:border-bottom="0.088cm solid #000000" style:text-align-source="fix" style:repeat-content="false" fo:border-left="0.035cm solid #000000" fo:border-right="0.035cm solid #000000" fo:border-top="0.035cm solid #000000" style:vertical-align="middle"/>
      <style:paragraph-properties fo:text-align="center" fo:margin-left="0cm"/>
      <style:text-properties style:font-name="Times New Roman"/>
    </style:style>
    <style:style style:name="ce39" style:family="table-cell" style:parent-style-name="Default">
      <style:table-cell-properties fo:border-bottom="0.035cm solid #000000" style:text-align-source="fix" style:repeat-content="false" fo:background-color="transparent" fo:border-left="0.035cm solid #000000" fo:border-right="0.035cm solid #000000" fo:border-top="none" style:vertical-align="middle"/>
      <style:paragraph-properties fo:text-align="center" fo:margin-left="0cm"/>
      <style:text-properties style:font-name="Times New Roman"/>
    </style:style>
    <style:style style:name="ce40" style:family="table-cell" style:parent-style-name="Default">
      <style:table-cell-properties fo:border-bottom="0.088cm solid #000000" style:text-align-source="fix" style:repeat-content="false" fo:background-color="transparent" fo:border-left="0.035cm solid #000000" fo:border-right="0.035cm solid #000000" fo:border-top="0.035cm solid #000000" style:vertical-align="middle"/>
      <style:paragraph-properties fo:text-align="center" fo:margin-left="0cm"/>
      <style:text-properties style:font-name="Times New Roman"/>
    </style:style>
    <style:style style:name="ce41" style:family="table-cell" style:parent-style-name="Default">
      <style:table-cell-properties fo:border-bottom="0.035cm solid #000000" style:text-align-source="fix" style:repeat-content="false" fo:background-color="transparent" fo:border-left="none" fo:border-right="0.035cm solid #000000" fo:border-top="0.035cm solid #000000" style:vertical-align="middle"/>
      <style:paragraph-properties fo:text-align="center" fo:margin-left="0cm"/>
      <style:text-properties style:font-name="Times New Roman"/>
    </style:style>
    <style:style style:name="ce42" style:family="table-cell" style:parent-style-name="Default">
      <style:table-cell-properties fo:border-bottom="0.035cm solid #000000" style:text-align-source="fix" style:repeat-content="false" fo:border-left="none" fo:border-right="0.035cm solid #000000" fo:border-top="0.035cm solid #000000" style:vertical-align="middle"/>
      <style:paragraph-properties fo:text-align="center" fo:margin-left="0cm"/>
      <style:text-properties style:font-name="Times New Roman"/>
    </style:style>
    <style:style style:name="ce43" style:family="table-cell" style:parent-style-name="Default">
      <style:table-cell-properties fo:border-bottom="0.088cm solid #000000" style:text-align-source="fix" style:repeat-content="false" fo:background-color="transparent" fo:border-left="none" fo:border-right="0.035cm solid #000000" fo:border-top="0.035cm solid #000000" style:vertical-align="middle"/>
      <style:paragraph-properties fo:text-align="center" fo:margin-left="0cm"/>
      <style:text-properties style:font-name="Times New Roman"/>
    </style:style>
    <style:style style:name="ce44" style:family="table-cell" style:parent-style-name="Default">
      <style:table-cell-properties fo:border-bottom="0.088cm solid #000000" style:text-align-source="fix" style:repeat-content="false" fo:border-left="none" fo:border-right="0.035cm solid #000000" fo:border-top="0.035cm solid #000000" style:vertical-align="middle"/>
      <style:paragraph-properties fo:text-align="center" fo:margin-left="0cm"/>
      <style:text-properties style:font-name="Times New Roman"/>
    </style:style>
    <style:style style:name="ce45" style:family="table-cell" style:parent-style-name="Default">
      <style:table-cell-properties fo:border-bottom="0.002cm solid #000000" style:text-align-source="fix" style:repeat-content="false" fo:background-color="transparent" fo:wrap-option="wrap" fo:border-left="0.035cm solid #000000" fo:border-right="none" fo:border-top="0.088cm solid #000000" style:vertical-align="middle"/>
      <style:paragraph-properties fo:text-align="center" fo:margin-left="0cm"/>
      <style:text-properties style:font-name="Times New Roman"/>
    </style:style>
    <style:style style:name="ce46" style:family="table-cell" style:parent-style-name="Default" style:data-style-name="N100">
      <style:table-cell-properties fo:border-bottom="0.002cm solid #000000" style:text-align-source="fix" style:repeat-content="false" fo:background-color="transparent" fo:wrap-option="wrap" fo:border-left="0.035cm solid #000000" fo:border-right="none" fo:border-top="0.002cm solid #000000" style:vertical-align="middle"/>
      <style:paragraph-properties fo:text-align="center" fo:margin-left="0cm"/>
      <style:text-properties style:font-name="Times New Roman"/>
    </style:style>
    <style:style style:name="ce47" style:family="table-cell" style:parent-style-name="Default">
      <style:table-cell-properties fo:border-bottom="0.002cm solid #000000" style:text-align-source="fix" style:repeat-content="false" fo:background-color="transparent" fo:wrap-option="wrap" fo:border-left="0.035cm solid #000000" fo:border-right="none" fo:border-top="0.002cm solid #000000" style:vertical-align="middle"/>
      <style:paragraph-properties fo:text-align="center" fo:margin-left="0cm"/>
      <style:text-properties style:font-name="Times New Roman"/>
    </style:style>
    <style:style style:name="ce48" style:family="table-cell" style:parent-style-name="Default">
      <style:table-cell-properties fo:border-bottom="0.035cm solid #000000" style:text-align-source="fix" style:repeat-content="false" fo:border-left="0.035cm solid #000000" fo:border-right="none" fo:border-top="0.002cm solid #000000" style:vertical-align="middle"/>
      <style:paragraph-properties fo:text-align="center" fo:margin-left="0cm"/>
      <style:text-properties style:font-name="Times New Roman"/>
    </style:style>
    <style:style style:name="ce49" style:family="table-cell" style:parent-style-name="Default" style:data-style-name="N108">
      <style:table-cell-properties fo:border-bottom="0.035cm solid #000000" fo:background-color="#ccffcc" style:text-align-source="fix" style:repeat-content="false" fo:border-left="none" fo:border-right="none" fo:border-top="0.035cm solid #000000" style:vertical-align="middle"/>
      <style:paragraph-properties fo:text-align="end" fo:margin-left="0cm"/>
      <style:text-properties style:font-name="Times New Roman"/>
    </style:style>
    <style:style style:name="ce50" style:family="table-cell" style:parent-style-name="Default" style:data-style-name="N108">
      <style:table-cell-properties fo:border-bottom="0.035cm solid #000000" style:text-align-source="fix" style:repeat-content="false" fo:background-color="transparent" fo:border-left="none" fo:border-right="none" fo:border-top="0.035cm solid #000000" style:vertical-align="middle"/>
      <style:paragraph-properties fo:text-align="end" fo:margin-left="0cm"/>
      <style:text-properties style:font-name="Times New Roman"/>
    </style:style>
    <style:style style:name="ce51" style:family="table-cell" style:parent-style-name="Default" style:data-style-name="N108">
      <style:table-cell-properties fo:border-bottom="0.035cm solid #000000" style:text-align-source="fix" style:repeat-content="false" fo:border-left="none" fo:border-right="none" fo:border-top="0.035cm solid #000000" style:vertical-align="middle"/>
      <style:paragraph-properties fo:text-align="end" fo:margin-left="0cm"/>
      <style:text-properties style:font-name="Times New Roman"/>
    </style:style>
    <style:style style:name="ce52" style:family="table-cell" style:parent-style-name="Default" style:data-style-name="N108">
      <style:table-cell-properties fo:border-bottom="0.088cm solid #000000" style:text-align-source="fix" style:repeat-content="false" fo:background-color="transparent" fo:border-left="none" fo:border-right="none" fo:border-top="0.035cm solid #000000" style:vertical-align="middle"/>
      <style:paragraph-properties fo:text-align="end" fo:margin-left="0cm"/>
      <style:text-properties style:font-name="Times New Roman"/>
    </style:style>
    <style:style style:name="ce53" style:family="table-cell" style:parent-style-name="Default" style:data-style-name="N108">
      <style:table-cell-properties fo:border-bottom="0.035cm solid #000000" style:text-align-source="fix" style:repeat-content="false" fo:background-color="transparent" fo:border-left="none" fo:border-right="none" fo:border-top="none" style:vertical-align="middle"/>
      <style:paragraph-properties fo:text-align="end" fo:margin-left="0cm"/>
      <style:text-properties style:font-name="Times New Roman"/>
    </style:style>
    <style:style style:name="ce54" style:family="table-cell" style:parent-style-name="Default" style:data-style-name="N108">
      <style:table-cell-properties fo:border-bottom="0.088cm solid #000000" style:text-align-source="fix" style:repeat-content="false" fo:border-left="none" fo:border-right="none" fo:border-top="0.035cm solid #000000" style:vertical-align="middle"/>
      <style:paragraph-properties fo:text-align="end" fo:margin-left="0cm"/>
      <style:text-properties style:font-name="Times New Roman"/>
    </style:style>
    <style:style style:name="ce55" style:family="table-cell" style:parent-style-name="Default">
      <style:table-cell-properties fo:border-bottom="0.002cm solid #000000" style:text-align-source="fix" style:repeat-content="false" fo:background-color="transparent" fo:border-left="none" fo:border-right="none" fo:border-top="0.088cm solid #000000" style:vertical-align="middle"/>
      <style:paragraph-properties fo:text-align="center" fo:margin-left="0cm"/>
      <style:text-properties style:font-name="Times New Roman"/>
    </style:style>
    <style:style style:name="ce56" style:family="table-cell" style:parent-style-name="Default">
      <style:table-cell-properties fo:border-bottom="0.002cm solid #000000" style:text-align-source="fix" style:repeat-content="false" fo:background-color="transparent" fo:border-left="none" fo:border-right="none" fo:border-top="0.002cm solid #000000" style:vertical-align="middle"/>
      <style:paragraph-properties fo:text-align="center" fo:margin-left="0cm"/>
      <style:text-properties style:font-name="Times New Roman"/>
    </style:style>
    <style:style style:name="ce57" style:family="table-cell" style:parent-style-name="Default">
      <style:table-cell-properties fo:border-bottom="0.035cm solid #000000" style:text-align-source="fix" style:repeat-content="false" fo:border-left="none" fo:border-right="0.002cm solid #000000" fo:border-top="0.002cm solid #000000" style:vertical-align="middle"/>
      <style:paragraph-properties fo:text-align="center" fo:margin-left="0cm"/>
      <style:text-properties style:font-name="Times New Roman"/>
    </style:style>
    <style:style style:name="ce58" style:family="table-cell" style:parent-style-name="Default" style:data-style-name="N108">
      <style:table-cell-properties fo:border-bottom="0.035cm solid #000000" fo:background-color="#ccffcc" style:text-align-source="fix" style:repeat-content="false" fo:border-left="none" fo:border-right="0.002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59" style:family="table-cell" style:parent-style-name="Default" style:data-style-name="N108">
      <style:table-cell-properties fo:border-bottom="0.035cm solid #000000" style:text-align-source="fix" style:repeat-content="false" fo:background-color="transparent" fo:border-left="none" fo:border-right="0.002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60" style:family="table-cell" style:parent-style-name="Default" style:data-style-name="N108">
      <style:table-cell-properties fo:border-bottom="0.035cm solid #000000" style:text-align-source="fix" style:repeat-content="false" fo:border-left="none" fo:border-right="0.002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61" style:family="table-cell" style:parent-style-name="Default" style:data-style-name="N108">
      <style:table-cell-properties fo:border-bottom="0.088cm solid #000000" style:text-align-source="fix" style:repeat-content="false" fo:background-color="transparent" fo:border-left="none" fo:border-right="0.002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62" style:family="table-cell" style:parent-style-name="Default">
      <style:table-cell-properties fo:border-bottom="0.035cm solid #000000" style:text-align-source="fix" style:repeat-content="false" fo:border-left="none" fo:border-right="none" fo:border-top="0.002cm solid #000000" style:vertical-align="middle"/>
      <style:paragraph-properties fo:text-align="center" fo:margin-left="0cm"/>
      <style:text-properties style:font-name="Times New Roman"/>
    </style:style>
    <style:style style:name="ce63" style:family="table-cell" style:parent-style-name="Default">
      <style:table-cell-properties fo:border-bottom="0.002cm solid #000000" style:text-align-source="fix" style:repeat-content="false" fo:background-color="transparent" fo:border-left="none" fo:border-right="0.035cm solid #000000" fo:border-top="0.088cm solid #000000" style:vertical-align="middle"/>
      <style:paragraph-properties fo:text-align="center" fo:margin-left="0cm"/>
      <style:text-properties style:font-name="Times New Roman"/>
    </style:style>
    <style:style style:name="ce64" style:family="table-cell" style:parent-style-name="Default">
      <style:table-cell-properties fo:border-bottom="0.002cm solid #000000" style:text-align-source="fix" style:repeat-content="false" fo:background-color="transparent" fo:border-left="none" fo:border-right="0.035cm solid #000000" fo:border-top="0.002cm solid #000000" style:vertical-align="middle"/>
      <style:paragraph-properties fo:text-align="center" fo:margin-left="0cm"/>
      <style:text-properties style:font-name="Times New Roman"/>
    </style:style>
    <style:style style:name="ce65" style:family="table-cell" style:parent-style-name="Default">
      <style:table-cell-properties fo:border-bottom="0.035cm solid #000000" style:text-align-source="fix" style:repeat-content="false" fo:border-left="none" fo:border-right="0.035cm solid #000000" fo:border-top="0.002cm solid #000000" style:vertical-align="middle"/>
      <style:paragraph-properties fo:text-align="center" fo:margin-left="0cm"/>
      <style:text-properties style:font-name="Times New Roman"/>
    </style:style>
    <style:style style:name="ce66" style:family="table-cell" style:parent-style-name="Default" style:data-style-name="N108">
      <style:table-cell-properties fo:border-bottom="0.035cm solid #000000" fo:background-color="#ccffcc" style:text-align-source="fix" style:repeat-content="false" fo:border-left="none" fo:border-right="0.035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67" style:family="table-cell" style:parent-style-name="Default" style:data-style-name="N108">
      <style:table-cell-properties fo:border-bottom="0.035cm solid #000000" style:text-align-source="fix" style:repeat-content="false" fo:background-color="transparent" fo:border-left="none" fo:border-right="0.035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68" style:family="table-cell" style:parent-style-name="Default" style:data-style-name="N108">
      <style:table-cell-properties fo:border-bottom="0.035cm solid #000000" style:text-align-source="fix" style:repeat-content="false" fo:border-left="none" fo:border-right="0.035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69" style:family="table-cell" style:parent-style-name="Default" style:data-style-name="N108">
      <style:table-cell-properties fo:border-bottom="0.088cm solid #000000" style:text-align-source="fix" style:repeat-content="false" fo:border-left="none" fo:border-right="0.035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70" style:family="table-cell" style:parent-style-name="Default" style:data-style-name="N100">
      <style:table-cell-properties fo:border-bottom="0.002cm solid #000000" style:text-align-source="fix" style:repeat-content="false" fo:background-color="transparent" fo:border-left="none" fo:border-right="0.035cm solid #000000" fo:border-top="0.002cm solid #000000" style:vertical-align="middle"/>
      <style:paragraph-properties fo:text-align="center" fo:margin-left="0cm"/>
      <style:text-properties style:font-name="Times New Roman"/>
    </style:style>
    <style:style style:name="ce7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imes New Roman" fo:font-size="9pt" fo:font-style="italic" style:font-size-asian="9pt" style:font-style-asian="italic" style:font-size-complex="9pt" style:font-style-complex="italic"/>
    </style:style>
    <style:style style:name="ce72" style:family="table-cell" style:parent-style-name="Default">
      <style:table-cell-properties fo:border-bottom="0.002cm solid #000000" style:text-align-source="fix" style:repeat-content="false" fo:background-color="transparent" fo:border-left="none" fo:border-right="none" fo:border-top="0.088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73" style:family="table-cell" style:parent-style-name="Default">
      <style:table-cell-properties fo:border-bottom="0.002cm solid #000000" style:text-align-source="fix" style:repeat-content="false" fo:background-color="transparent" fo:border-left="none" fo:border-right="none" fo:border-top="0.002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74" style:family="table-cell" style:parent-style-name="Default">
      <style:table-cell-properties fo:border-bottom="0.035cm solid #000000" style:text-align-source="fix" style:repeat-content="false" fo:background-color="transparent" fo:border-left="none" fo:border-right="none" fo:border-top="0.088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75" style:family="table-cell" style:parent-style-name="Default">
      <style:table-cell-properties fo:border-bottom="0.035cm solid #000000" style:text-align-source="fix" style:repeat-content="false" fo:background-color="transparent" fo:border-left="none" fo:border-right="none" fo:border-top="0.035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76" style:family="table-cell" style:parent-style-name="Default">
      <style:table-cell-properties fo:border-bottom="none" style:text-align-source="fix" style:repeat-content="false" fo:border-left="none" fo:border-right="0.088cm solid #000000" fo:border-top="0.088cm solid #000000" style:vertical-align="middle"/>
      <style:paragraph-properties fo:text-align="center" fo:margin-left="0cm"/>
      <style:text-properties style:font-name="Times New Roman"/>
    </style:style>
    <style:style style:name="ce77" style:family="table-cell" style:parent-style-name="Default">
      <style:table-cell-properties fo:border-bottom="none" style:text-align-source="fix" style:repeat-content="false" fo:border-left="none" fo:border-right="0.088cm solid #000000" fo:border-top="none" style:vertical-align="middle"/>
      <style:paragraph-properties fo:text-align="center" fo:margin-left="0cm"/>
      <style:text-properties style:font-name="Times New Roman"/>
    </style:style>
    <style:style style:name="ce78" style:family="table-cell" style:parent-style-name="Default">
      <style:table-cell-properties fo:border-bottom="0.035cm solid #000000" style:text-align-source="fix" style:repeat-content="false" fo:border-left="none" fo:border-right="0.088cm solid #000000" fo:border-top="none" style:vertical-align="middle"/>
      <style:paragraph-properties fo:text-align="center" fo:margin-left="0cm"/>
      <style:text-properties style:font-name="Times New Roman"/>
    </style:style>
    <style:style style:name="ce79" style:family="table-cell" style:parent-style-name="Default" style:data-style-name="N108">
      <style:table-cell-properties fo:border-bottom="0.035cm solid #000000" fo:background-color="#ccffcc" style:text-align-source="fix" style:repeat-content="false" fo:border-left="none" fo:border-right="0.088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80" style:family="table-cell" style:parent-style-name="Default" style:data-style-name="N108">
      <style:table-cell-properties fo:border-bottom="0.035cm solid #000000" style:text-align-source="fix" style:repeat-content="false" fo:background-color="transparent" fo:border-left="none" fo:border-right="0.088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81" style:family="table-cell" style:parent-style-name="Default" style:data-style-name="N108">
      <style:table-cell-properties fo:border-bottom="0.035cm solid #000000" style:text-align-source="fix" style:repeat-content="false" fo:border-left="none" fo:border-right="0.088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82" style:family="table-cell" style:parent-style-name="Default" style:data-style-name="N108">
      <style:table-cell-properties fo:border-bottom="0.088cm solid #000000" style:text-align-source="fix" style:repeat-content="false" fo:border-left="none" fo:border-right="0.088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83" style:family="table-cell" style:parent-style-name="Default" style:data-style-name="N108">
      <style:table-cell-properties fo:border-bottom="0.088cm solid #000000" style:text-align-source="fix" style:repeat-content="false" fo:background-color="transparent" fo:border-left="none" fo:border-right="0.088cm solid #000000" fo:border-top="0.035cm solid #000000" style:vertical-align="middle"/>
      <style:paragraph-properties fo:text-align="end" fo:margin-left="0cm"/>
      <style:text-properties style:font-name="Times New Roman"/>
    </style:style>
    <style:style style:name="ce84" style:family="table-cell" style:parent-style-name="Default">
      <style:table-cell-properties style:text-align-source="fix" style:repeat-content="false" fo:background-color="transparent" style:vertical-align="middle"/>
      <style:paragraph-properties fo:text-align="center" fo:margin-left="0cm"/>
      <style:text-properties style:font-name="Times New Roman"/>
    </style:style>
    <style:style style:name="ce85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imes New Roman" style:text-underline-style="solid" style:text-underline-width="auto" style:text-underline-color="font-color"/>
    </style:style>
    <style:style style:name="ce86" style:family="table-cell" style:parent-style-name="Default">
      <style:table-cell-properties style:vertical-align="middle"/>
    </style:style>
    <style:style style:name="ce87" style:family="table-cell" style:parent-style-name="Default">
      <style:table-cell-properties fo:background-color="transparent" style:vertical-align="middle"/>
    </style:style>
    <style:style style:name="ce88" style:family="table-cell" style:parent-style-name="Default">
      <style:table-cell-properties style:vertical-align="middle"/>
      <style:text-properties style:text-underline-style="solid" style:text-underline-width="auto" style:text-und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</office:automatic-styles>
  <office:body>
    <office:spreadsheet>
      <table:table table:name="Feuille1" table:style-name="ta1" table:print="false">
        <table:table-column table:style-name="co1" table:default-cell-style-name="ce1"/>
        <table:table-column table:style-name="co2" table:default-cell-style-name="ce1"/>
        <table:table-column table:style-name="co3" table:default-cell-style-name="ce18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8" table:number-columns-repeated="1009" table:default-cell-style-name="Default"/>
        <table:table-row table:style-name="ro1">
          <table:table-cell>
            <draw:frame table:end-cell-address="Feuille1.C6" table:end-x="3.424cm" table:end-y="0.051cm" draw:z-index="0" draw:name="Images 1" draw:style-name="gr1" draw:text-style-name="P1" svg:width="3.695cm" svg:height="2.066cm" svg:x="0.746cm" svg:y="0.026cm">
              <draw:image xlink:href="Pictures/200000050000517E00003D1E760D9B9E.svm" xlink:type="simple" xlink:show="embed" xlink:actuate="onLoad">
                <text:p/>
              </draw:image>
            </draw:frame>
          </table:table-cell>
          <table:table-cell table:number-columns-repeated="2"/>
          <table:table-cell table:style-name="ce29" office:value-type="string" table:number-columns-spanned="11" table:number-rows-spanned="2">
            <text:p>Championnat CISF 2026</text:p>
          </table:table-cell>
          <table:covered-table-cell table:number-columns-repeated="10"/>
          <table:table-cell table:number-columns-repeated="1010"/>
        </table:table-row>
        <table:table-row table:style-name="ro2">
          <table:table-cell table:number-columns-repeated="3"/>
          <table:covered-table-cell table:number-columns-repeated="11"/>
          <table:table-cell table:number-columns-repeated="1010"/>
        </table:table-row>
        <table:table-row table:style-name="ro1">
          <table:table-cell table:number-columns-repeated="3"/>
          <table:table-cell table:style-name="ce30" office:value-type="string" table:number-columns-spanned="11" table:number-rows-spanned="2">
            <text:p>Classement établi conformément à l'article 12 du Règlement des concours SEMI-NATIONAUX</text:p>
          </table:table-cell>
          <table:covered-table-cell table:number-columns-repeated="10"/>
          <table:table-cell table:number-columns-repeated="1010"/>
        </table:table-row>
        <table:table-row table:style-name="ro1">
          <table:table-cell table:number-columns-repeated="3"/>
          <table:covered-table-cell table:style-name="ce31"/>
          <table:covered-table-cell table:number-columns-repeated="10"/>
          <table:table-cell table:number-columns-repeated="1010"/>
        </table:table-row>
        <table:table-row table:style-name="ro1">
          <table:table-cell table:number-columns-repeated="3"/>
          <table:table-cell table:style-name="ce31" office:value-type="string" table:number-columns-spanned="9" table:number-rows-spanned="1">
            <text:p>231 Amateurs – 6 Régions &amp; Espagne</text:p>
          </table:table-cell>
          <table:covered-table-cell table:number-columns-repeated="8"/>
          <table:table-cell table:style-name="ce71" office:value-type="string" table:number-columns-spanned="2" table:number-rows-spanned="1">
            <text:p>Page 1</text:p>
          </table:table-cell>
          <table:covered-table-cell/>
          <table:table-cell table:number-columns-repeated="1010"/>
        </table:table-row>
        <table:table-row table:style-name="ro3">
          <table:table-cell table:number-columns-repeated="3"/>
          <table:table-cell table:style-name="ce31"/>
          <table:table-cell table:number-columns-repeated="8"/>
          <table:table-cell table:style-name="ce71"/>
          <table:table-cell table:number-columns-repeated="1011"/>
        </table:table-row>
        <table:table-row table:style-name="ro1">
          <table:table-cell table:style-name="ce2" office:value-type="string" table:number-columns-spanned="1" table:number-rows-spanned="7">
            <text:p>Place</text:p>
          </table:table-cell>
          <table:table-cell table:style-name="ce9"/>
          <table:table-cell table:style-name="ce19" office:value-type="string" table:number-columns-spanned="1" table:number-rows-spanned="7">
            <text:p>Noms – Prénoms</text:p>
          </table:table-cell>
          <table:table-cell table:style-name="ce32" office:value-type="string" table:number-columns-spanned="1" table:number-rows-spanned="7">
            <text:p>Régions ou Pays</text:p>
          </table:table-cell>
          <table:table-cell table:style-name="ce45" office:value-type="string" table:number-columns-spanned="3" table:number-rows-spanned="1">
            <text:p>BRUXELLES</text:p>
          </table:table-cell>
          <table:covered-table-cell table:number-columns-repeated="2" table:style-name="ce55"/>
          <table:table-cell table:style-name="ce63"/>
          <table:table-cell table:style-name="ce63" office:value-type="string" table:number-columns-spanned="4" table:number-rows-spanned="1">
            <text:p>CALAIS</text:p>
          </table:table-cell>
          <table:covered-table-cell table:number-columns-repeated="2" table:style-name="ce55"/>
          <table:covered-table-cell table:style-name="ce63"/>
          <table:table-cell table:style-name="ce72" office:value-type="string" table:number-columns-spanned="1" table:number-rows-spanned="7">
            <text:p>TOTAL</text:p>
          </table:table-cell>
          <table:table-cell table:style-name="ce76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6" office:value-type="string" table:number-columns-spanned="3" table:number-rows-spanned="1">
            <text:p>04 Juillet 2026</text:p>
          </table:table-cell>
          <table:covered-table-cell table:number-columns-repeated="2" table:style-name="ce56"/>
          <table:table-cell table:style-name="ce64"/>
          <table:table-cell table:style-name="ce70" office:value-type="string" table:number-columns-spanned="4" table:number-rows-spanned="1">
            <text:p>01 Août 2026</text:p>
          </table:table-cell>
          <table:covered-table-cell table:number-columns-repeated="2" table:style-name="ce56"/>
          <table:covered-table-cell table:style-name="ce64"/>
          <table:covered-table-cell table:style-name="ce73"/>
          <table:table-cell table:style-name="ce77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1 : 524 / 131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1 : 355 / 89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2 : 469 / 118</text:p>
          </table:table-cell>
          <table:covered-table-cell table:number-columns-repeated="2" table:style-name="ce56"/>
          <table:table-cell table:style-name="ce64"/>
          <table:table-cell table:style-name="ce64" office:value-type="string" table:number-columns-spanned="4" table:number-rows-spanned="1">
            <text:p>Zone 2 : 491 / 123</text:p>
          </table:table-cell>
          <table:covered-table-cell table:number-columns-repeated="2" table:style-name="ce56"/>
          <table:covered-table-cell table:style-name="ce64"/>
          <table:covered-table-cell table:style-name="ce73"/>
          <table:table-cell table:style-name="ce77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3 : 543 / 136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3 : 340 / 85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4 : 445 / 112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4 : 341 / 86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1"/>
          <table:covered-table-cell table:style-name="ce20"/>
          <table:covered-table-cell table:style-name="ce34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covered-table-cell table:style-name="ce62"/>
          <table:table-cell table:style-name="ce78"/>
          <table:table-cell/>
          <table:table-cell table:style-name="ce86" table:number-columns-repeated="1009"/>
        </table:table-row>
        <table:table-row table:style-name="ro4">
          <table:table-cell table:style-name="ce4" office:value-type="float" office:value="1">
            <text:p>1</text:p>
          </table:table-cell>
          <table:table-cell table:style-name="ce12"/>
          <table:table-cell table:style-name="ce21" office:value-type="string">
            <text:p>DOS SANTOS Jonathan</text:p>
          </table:table-cell>
          <table:table-cell table:style-name="ce35" office:value-type="string">
            <text:p>17° RC</text:p>
          </table:table-cell>
          <table:table-cell table:style-name="ce49" office:value-type="float" office:value="100">
            <text:p>100,000</text:p>
          </table:table-cell>
          <table:table-cell table:style-name="ce58"/>
          <table:table-cell table:style-name="ce49" table:formula="of:=(112-2+1)*100/112" office:value-type="float" office:value="99.1071428571429">
            <text:p>99,107</text:p>
          </table:table-cell>
          <table:table-cell table:style-name="ce66"/>
          <table:table-cell table:style-name="ce49" table:formula="of:=(85-3+1)*100/85" office:value-type="float" office:value="97.6470588235294">
            <text:p>97,647</text:p>
          </table:table-cell>
          <table:table-cell table:style-name="ce58"/>
          <table:table-cell table:style-name="ce49" table:formula="of:=(85-10+1)*100/85" office:value-type="float" office:value="89.4117647058824">
            <text:p>89,412</text:p>
          </table:table-cell>
          <table:table-cell table:style-name="ce66"/>
          <table:table-cell table:style-name="ce49" table:formula="of:=[.K14]+[.I14]+[.G14]+[.E14]" office:value-type="float" office:value="386.165966386555">
            <text:p>386,166</text:p>
          </table:table-cell>
          <table:table-cell table:style-name="ce79"/>
          <table:table-cell table:style-name="ce84"/>
          <table:table-cell table:style-name="ce87" table:number-columns-repeated="1009"/>
        </table:table-row>
        <table:table-row table:style-name="ro4">
          <table:table-cell table:style-name="ce4" office:value-type="float" office:value="2">
            <text:p>2</text:p>
          </table:table-cell>
          <table:table-cell table:style-name="ce12"/>
          <table:table-cell table:style-name="ce21" office:value-type="string">
            <text:p>CIOCAN Victor</text:p>
          </table:table-cell>
          <table:table-cell table:style-name="ce35" office:value-type="string">
            <text:p>18° RC</text:p>
          </table:table-cell>
          <table:table-cell table:style-name="ce49" table:formula="of:=(136-6+1)*100/136" office:value-type="float" office:value="96.3235294117647">
            <text:p>96,324</text:p>
          </table:table-cell>
          <table:table-cell table:style-name="ce58"/>
          <table:table-cell table:style-name="ce49" table:formula="of:=(136-9+1)*100/136" office:value-type="float" office:value="94.1176470588235">
            <text:p>94,118</text:p>
          </table:table-cell>
          <table:table-cell table:style-name="ce66"/>
          <table:table-cell table:style-name="ce49" table:formula="of:=(123-4+1)*100/123" office:value-type="float" office:value="97.5609756097561">
            <text:p>97,561</text:p>
          </table:table-cell>
          <table:table-cell table:style-name="ce58"/>
          <table:table-cell table:style-name="ce49" table:formula="of:=(123-5+1)*100/123" office:value-type="float" office:value="96.7479674796748">
            <text:p>96,748</text:p>
          </table:table-cell>
          <table:table-cell table:style-name="ce66"/>
          <table:table-cell table:style-name="ce49" table:formula="of:=[.K15]+[.I15]+[.G15]+[.E15]" office:value-type="float" office:value="384.750119560019">
            <text:p>384,750</text:p>
          </table:table-cell>
          <table:table-cell table:style-name="ce79"/>
          <table:table-cell table:style-name="ce84"/>
          <table:table-cell table:style-name="ce87" table:number-columns-repeated="1009"/>
        </table:table-row>
        <table:table-row table:style-name="ro4">
          <table:table-cell table:style-name="ce4" office:value-type="float" office:value="3">
            <text:p>3</text:p>
          </table:table-cell>
          <table:table-cell table:style-name="ce12"/>
          <table:table-cell table:style-name="ce21" office:value-type="string">
            <text:p>BLANC Jean-Franck</text:p>
          </table:table-cell>
          <table:table-cell table:style-name="ce35" office:value-type="string">
            <text:p>18° RC</text:p>
          </table:table-cell>
          <table:table-cell table:style-name="ce49" table:formula="of:=(118-6+1)*100/118" office:value-type="float" office:value="95.7627118644068">
            <text:p>95,763</text:p>
          </table:table-cell>
          <table:table-cell table:style-name="ce58"/>
          <table:table-cell table:style-name="ce49" table:formula="of:=(118-7+1)*100/118" office:value-type="float" office:value="94.9152542372881">
            <text:p>94,915</text:p>
          </table:table-cell>
          <table:table-cell table:style-name="ce66"/>
          <table:table-cell table:style-name="ce49" office:value-type="float" office:value="100">
            <text:p>100,000</text:p>
          </table:table-cell>
          <table:table-cell table:style-name="ce58"/>
          <table:table-cell table:style-name="ce49" table:formula="of:=(123-13+1)*100/123" office:value-type="float" office:value="90.2439024390244">
            <text:p>90,244</text:p>
          </table:table-cell>
          <table:table-cell table:style-name="ce66"/>
          <table:table-cell table:style-name="ce49" table:formula="of:=[.K16]+[.I16]+[.G16]+[.E16]" office:value-type="float" office:value="380.921868540719">
            <text:p>380,922</text:p>
          </table:table-cell>
          <table:table-cell table:style-name="ce79"/>
          <table:table-cell table:style-name="ce84"/>
          <table:table-cell table:style-name="ce87" table:number-columns-repeated="1009"/>
        </table:table-row>
        <table:table-row table:style-name="ro4">
          <table:table-cell table:style-name="ce4" office:value-type="float" office:value="4">
            <text:p>4</text:p>
          </table:table-cell>
          <table:table-cell table:style-name="ce12"/>
          <table:table-cell table:style-name="ce21" office:value-type="string">
            <text:p>GUTANU P &amp; F</text:p>
          </table:table-cell>
          <table:table-cell table:style-name="ce35" office:value-type="string">
            <text:p>14° RC</text:p>
          </table:table-cell>
          <table:table-cell table:style-name="ce49" office:value-type="float" office:value="100">
            <text:p>100,000</text:p>
          </table:table-cell>
          <table:table-cell table:style-name="ce58"/>
          <table:table-cell table:style-name="ce49" table:formula="of:=(131-2+1)*100/131" office:value-type="float" office:value="99.2366412213741">
            <text:p>99,237</text:p>
          </table:table-cell>
          <table:table-cell table:style-name="ce66"/>
          <table:table-cell table:style-name="ce49" table:formula="of:=(123-8+1)*100/123" office:value-type="float" office:value="94.3089430894309">
            <text:p>94,309</text:p>
          </table:table-cell>
          <table:table-cell table:style-name="ce58"/>
          <table:table-cell table:style-name="ce49" table:formula="of:=(123-25+1)*100/123" office:value-type="float" office:value="80.4878048780488">
            <text:p>80,488</text:p>
          </table:table-cell>
          <table:table-cell table:style-name="ce66"/>
          <table:table-cell table:style-name="ce49" table:formula="of:=[.K17]+[.I17]+[.G17]+[.E17]" office:value-type="float" office:value="374.033389188854">
            <text:p>374,033</text:p>
          </table:table-cell>
          <table:table-cell table:style-name="ce79"/>
          <table:table-cell table:style-name="ce84"/>
          <table:table-cell table:style-name="ce87" table:number-columns-repeated="1009"/>
        </table:table-row>
        <table:table-row table:style-name="ro4">
          <table:table-cell table:style-name="ce4" office:value-type="float" office:value="5">
            <text:p>5</text:p>
          </table:table-cell>
          <table:table-cell table:style-name="ce12"/>
          <table:table-cell table:style-name="ce21" office:value-type="string">
            <text:p>ORASANU Mihai</text:p>
          </table:table-cell>
          <table:table-cell table:style-name="ce35" office:value-type="string">
            <text:p>Espagne</text:p>
          </table:table-cell>
          <table:table-cell table:style-name="ce49" table:formula="of:=(112-4+1)*100/112" office:value-type="float" office:value="97.3214285714286">
            <text:p>97,321</text:p>
          </table:table-cell>
          <table:table-cell table:style-name="ce58"/>
          <table:table-cell table:style-name="ce49" table:formula="of:=(112-5+1)*100/112" office:value-type="float" office:value="96.4285714285714">
            <text:p>96,429</text:p>
          </table:table-cell>
          <table:table-cell table:style-name="ce66"/>
          <table:table-cell table:style-name="ce49" table:formula="of:=(86-10+1)*100/86" office:value-type="float" office:value="89.5348837209302">
            <text:p>89,535</text:p>
          </table:table-cell>
          <table:table-cell table:style-name="ce58"/>
          <table:table-cell table:style-name="ce49" table:formula="of:=(86-11+1)*100/86" office:value-type="float" office:value="88.3720930232558">
            <text:p>88,372</text:p>
          </table:table-cell>
          <table:table-cell table:style-name="ce66"/>
          <table:table-cell table:style-name="ce49" table:formula="of:=[.K18]+[.I18]+[.G18]+[.E18]" office:value-type="float" office:value="371.656976744186">
            <text:p>371,657</text:p>
          </table:table-cell>
          <table:table-cell table:style-name="ce79"/>
          <table:table-cell table:style-name="ce84"/>
          <table:table-cell table:style-name="ce87" table:number-columns-repeated="1009"/>
        </table:table-row>
        <table:table-row table:style-name="ro4">
          <table:table-cell table:style-name="ce4" office:value-type="float" office:value="6">
            <text:p>6</text:p>
          </table:table-cell>
          <table:table-cell table:style-name="ce12"/>
          <table:table-cell table:style-name="ce21" office:value-type="string">
            <text:p>BOSOG &amp; SUDOR</text:p>
          </table:table-cell>
          <table:table-cell table:style-name="ce35" office:value-type="string">
            <text:p>14° RC</text:p>
          </table:table-cell>
          <table:table-cell table:style-name="ce49" table:formula="of:=(131-4+1)*100/131" office:value-type="float" office:value="97.7099236641221">
            <text:p>97,710</text:p>
          </table:table-cell>
          <table:table-cell table:style-name="ce58"/>
          <table:table-cell table:style-name="ce49" table:formula="of:=(131-19+1)*100/131" office:value-type="float" office:value="86.2595419847328">
            <text:p>86,260</text:p>
          </table:table-cell>
          <table:table-cell table:style-name="ce66"/>
          <table:table-cell table:style-name="ce49" table:formula="of:=(123-3+1)*100/123" office:value-type="float" office:value="98.3739837398374">
            <text:p>98,374</text:p>
          </table:table-cell>
          <table:table-cell table:style-name="ce58"/>
          <table:table-cell table:style-name="ce49" table:formula="of:=(123-19+1)*100/123" office:value-type="float" office:value="85.3658536585366">
            <text:p>85,366</text:p>
          </table:table-cell>
          <table:table-cell table:style-name="ce66"/>
          <table:table-cell table:style-name="ce49" table:formula="of:=[.K19]+[.I19]+[.G19]+[.E19]" office:value-type="float" office:value="367.709303047229">
            <text:p>367,709</text:p>
          </table:table-cell>
          <table:table-cell table:style-name="ce79"/>
          <table:table-cell table:style-name="ce84"/>
          <table:table-cell table:style-name="ce87" table:number-columns-repeated="1009"/>
        </table:table-row>
        <table:table-row table:style-name="ro4">
          <table:table-cell table:style-name="ce4" office:value-type="float" office:value="7">
            <text:p>7</text:p>
          </table:table-cell>
          <table:table-cell table:style-name="ce12"/>
          <table:table-cell table:style-name="ce21" office:value-type="string">
            <text:p>LESCLOUPE Eric</text:p>
          </table:table-cell>
          <table:table-cell table:style-name="ce35" office:value-type="string">
            <text:p>17° RC</text:p>
          </table:table-cell>
          <table:table-cell table:style-name="ce49" table:formula="of:=(112-3+1)*100/112" office:value-type="float" office:value="98.2142857142857">
            <text:p>98,214</text:p>
          </table:table-cell>
          <table:table-cell table:style-name="ce58"/>
          <table:table-cell table:style-name="ce49" table:formula="of:=(112-17+1)*100/112" office:value-type="float" office:value="85.7142857142857">
            <text:p>85,714</text:p>
          </table:table-cell>
          <table:table-cell table:style-name="ce66"/>
          <table:table-cell table:style-name="ce49" table:formula="of:=(86-16+1)*100/86" office:value-type="float" office:value="82.5581395348837">
            <text:p>82,558</text:p>
          </table:table-cell>
          <table:table-cell table:style-name="ce58"/>
          <table:table-cell table:style-name="ce49" table:formula="of:=(86-18+1)*100/86" office:value-type="float" office:value="80.2325581395349">
            <text:p>80,233</text:p>
          </table:table-cell>
          <table:table-cell table:style-name="ce66"/>
          <table:table-cell table:style-name="ce49" table:formula="of:=[.K20]+[.I20]+[.G20]+[.E20]" office:value-type="float" office:value="346.71926910299">
            <text:p>346,719</text:p>
          </table:table-cell>
          <table:table-cell table:style-name="ce79"/>
          <table:table-cell table:style-name="ce84"/>
          <table:table-cell table:style-name="ce87" table:number-columns-repeated="1009"/>
        </table:table-row>
        <table:table-row table:style-name="ro4">
          <table:table-cell table:style-name="ce4" office:value-type="float" office:value="8">
            <text:p>8</text:p>
          </table:table-cell>
          <table:table-cell table:style-name="ce12"/>
          <table:table-cell table:style-name="ce21" office:value-type="string">
            <text:p>BELARD Gérard</text:p>
          </table:table-cell>
          <table:table-cell table:style-name="ce35" office:value-type="string">
            <text:p>18° RC</text:p>
          </table:table-cell>
          <table:table-cell table:style-name="ce49" table:formula="of:=(136-7+1)*100/136" office:value-type="float" office:value="95.5882352941176">
            <text:p>95,588</text:p>
          </table:table-cell>
          <table:table-cell table:style-name="ce58"/>
          <table:table-cell table:style-name="ce49" table:formula="of:=(136-13+1)*100/136" office:value-type="float" office:value="91.1764705882353">
            <text:p>91,176</text:p>
          </table:table-cell>
          <table:table-cell table:style-name="ce66"/>
          <table:table-cell table:style-name="ce49" table:formula="of:=(123-22+1)*100/123" office:value-type="float" office:value="82.9268292682927">
            <text:p>82,927</text:p>
          </table:table-cell>
          <table:table-cell table:style-name="ce58"/>
          <table:table-cell table:style-name="ce49" table:formula="of:=(123-36+1)*100/123" office:value-type="float" office:value="71.5447154471545">
            <text:p>71,545</text:p>
          </table:table-cell>
          <table:table-cell table:style-name="ce66"/>
          <table:table-cell table:style-name="ce49" table:formula="of:=[.K21]+[.I21]+[.G21]+[.E21]" office:value-type="float" office:value="341.2362505978">
            <text:p>341,236</text:p>
          </table:table-cell>
          <table:table-cell table:style-name="ce79"/>
          <table:table-cell table:style-name="ce84"/>
          <table:table-cell table:style-name="ce87" table:number-columns-repeated="1009"/>
        </table:table-row>
        <table:table-row table:style-name="ro4">
          <table:table-cell table:style-name="ce4" office:value-type="float" office:value="9">
            <text:p>9</text:p>
          </table:table-cell>
          <table:table-cell table:style-name="ce12"/>
          <table:table-cell table:style-name="ce21" office:value-type="string">
            <text:p>MANCHON Bénédicte</text:p>
          </table:table-cell>
          <table:table-cell table:style-name="ce35" office:value-type="string">
            <text:p>17° RC</text:p>
          </table:table-cell>
          <table:table-cell table:style-name="ce49" table:formula="of:=(112-11+1)*100/112" office:value-type="float" office:value="91.0714285714286">
            <text:p>91,071</text:p>
          </table:table-cell>
          <table:table-cell table:style-name="ce58"/>
          <table:table-cell table:style-name="ce49" table:formula="of:=(112-29+1)*100/112" office:value-type="float" office:value="75">
            <text:p>75,000</text:p>
          </table:table-cell>
          <table:table-cell table:style-name="ce66"/>
          <table:table-cell table:style-name="ce49" table:formula="of:=(86-14+1)*100/86" office:value-type="float" office:value="84.8837209302326">
            <text:p>84,884</text:p>
          </table:table-cell>
          <table:table-cell table:style-name="ce58"/>
          <table:table-cell table:style-name="ce49" table:formula="of:=(86-15+1)*100/86" office:value-type="float" office:value="83.7209302325581">
            <text:p>83,721</text:p>
          </table:table-cell>
          <table:table-cell table:style-name="ce66"/>
          <table:table-cell table:style-name="ce49" table:formula="of:=[.K22]+[.I22]+[.G22]+[.E22]" office:value-type="float" office:value="334.676079734219">
            <text:p>334,676</text:p>
          </table:table-cell>
          <table:table-cell table:style-name="ce79"/>
          <table:table-cell table:style-name="ce84"/>
          <table:table-cell table:style-name="ce87" table:number-columns-repeated="1009"/>
        </table:table-row>
        <table:table-row table:style-name="ro4">
          <table:table-cell table:style-name="ce4" office:value-type="float" office:value="10">
            <text:p>10</text:p>
          </table:table-cell>
          <table:table-cell table:style-name="ce12"/>
          <table:table-cell table:style-name="ce21" office:value-type="string">
            <text:p>ZIETEK Joël</text:p>
          </table:table-cell>
          <table:table-cell table:style-name="ce35" office:value-type="string">
            <text:p>18° RC</text:p>
          </table:table-cell>
          <table:table-cell table:style-name="ce49" table:formula="of:=(118-13+1)*100/118" office:value-type="float" office:value="89.8305084745763">
            <text:p>89,831</text:p>
          </table:table-cell>
          <table:table-cell table:style-name="ce58"/>
          <table:table-cell table:style-name="ce49" table:formula="of:=(118-24+1)*100/118" office:value-type="float" office:value="80.5084745762712">
            <text:p>80,508</text:p>
          </table:table-cell>
          <table:table-cell table:style-name="ce66"/>
          <table:table-cell table:style-name="ce49" table:formula="of:=(123-15+1)*100/123" office:value-type="float" office:value="88.6178861788618">
            <text:p>88,618</text:p>
          </table:table-cell>
          <table:table-cell table:style-name="ce58"/>
          <table:table-cell table:style-name="ce49" table:formula="of:=(123-40+1)*100/123" office:value-type="float" office:value="68.2926829268293">
            <text:p>68,293</text:p>
          </table:table-cell>
          <table:table-cell table:style-name="ce66"/>
          <table:table-cell table:style-name="ce49" table:formula="of:=[.K23]+[.I23]+[.G23]+[.E23]" office:value-type="float" office:value="327.249552156539">
            <text:p>327,250</text:p>
          </table:table-cell>
          <table:table-cell table:style-name="ce79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1">
            <text:p>11</text:p>
          </table:table-cell>
          <table:table-cell table:style-name="ce13"/>
          <table:table-cell table:style-name="ce22" office:value-type="string">
            <text:p>AZEVEDO Antonio</text:p>
          </table:table-cell>
          <table:table-cell table:style-name="ce36" office:value-type="string">
            <text:p>18° RC</text:p>
          </table:table-cell>
          <table:table-cell table:style-name="ce50" table:formula="of:=(118-32+1)*100/118" office:value-type="float" office:value="73.728813559322">
            <text:p>73,729</text:p>
          </table:table-cell>
          <table:table-cell table:style-name="ce59"/>
          <table:table-cell table:style-name="ce50" table:formula="of:=(118-35+1)*100/118" office:value-type="float" office:value="71.1864406779661">
            <text:p>71,186</text:p>
          </table:table-cell>
          <table:table-cell table:style-name="ce67"/>
          <table:table-cell table:style-name="ce50" table:formula="of:=(123-11+1)*100/123" office:value-type="float" office:value="91.869918699187">
            <text:p>91,870</text:p>
          </table:table-cell>
          <table:table-cell table:style-name="ce59"/>
          <table:table-cell table:style-name="ce50" table:formula="of:=(123-14+1)*100/123" office:value-type="float" office:value="89.4308943089431">
            <text:p>89,431</text:p>
          </table:table-cell>
          <table:table-cell table:style-name="ce67"/>
          <table:table-cell table:style-name="ce50" table:formula="of:=[.K24]+[.I24]+[.G24]+[.E24]" office:value-type="float" office:value="326.216067245418">
            <text:p>326,21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2">
            <text:p>12</text:p>
          </table:table-cell>
          <table:table-cell table:style-name="ce13"/>
          <table:table-cell table:style-name="ce22" office:value-type="string">
            <text:p>BADEANU Aurélien</text:p>
          </table:table-cell>
          <table:table-cell table:style-name="ce36" office:value-type="string">
            <text:p>15° RC</text:p>
          </table:table-cell>
          <table:table-cell table:style-name="ce50" table:formula="of:=(136-40+1)*100/136" office:value-type="float" office:value="71.3235294117647">
            <text:p>71,324</text:p>
          </table:table-cell>
          <table:table-cell table:style-name="ce59"/>
          <table:table-cell table:style-name="ce50" table:formula="of:=(136-59+1)*100/136" office:value-type="float" office:value="57.3529411764706">
            <text:p>57,353</text:p>
          </table:table-cell>
          <table:table-cell table:style-name="ce67"/>
          <table:table-cell table:style-name="ce50" table:formula="of:=(86-2+1)*100/86" office:value-type="float" office:value="98.8372093023256">
            <text:p>98,837</text:p>
          </table:table-cell>
          <table:table-cell table:style-name="ce59"/>
          <table:table-cell table:style-name="ce50" table:formula="of:=(86-3+1)*100/86" office:value-type="float" office:value="97.6744186046512">
            <text:p>97,674</text:p>
          </table:table-cell>
          <table:table-cell table:style-name="ce67"/>
          <table:table-cell table:style-name="ce50" table:formula="of:=[.K25]+[.I25]+[.G25]+[.E25]" office:value-type="float" office:value="325.188098495212">
            <text:p>325,18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3">
            <text:p>13</text:p>
          </table:table-cell>
          <table:table-cell table:style-name="ce13"/>
          <table:table-cell table:style-name="ce22" office:value-type="string">
            <text:p>ANDRUEUX Y &amp; N</text:p>
          </table:table-cell>
          <table:table-cell table:style-name="ce36" office:value-type="string">
            <text:p>12° RC</text:p>
          </table:table-cell>
          <table:table-cell table:style-name="ce50" table:formula="of:=(131-22+1)*100/131" office:value-type="float" office:value="83.969465648855">
            <text:p>83,969</text:p>
          </table:table-cell>
          <table:table-cell table:style-name="ce59"/>
          <table:table-cell table:style-name="ce50" table:formula="of:=(131-28+1)*100/131" office:value-type="float" office:value="79.3893129770992">
            <text:p>79,389</text:p>
          </table:table-cell>
          <table:table-cell table:style-name="ce67"/>
          <table:table-cell table:style-name="ce50" table:formula="of:=(89-18+1)*100/89" office:value-type="float" office:value="80.8988764044944">
            <text:p>80,899</text:p>
          </table:table-cell>
          <table:table-cell table:style-name="ce59"/>
          <table:table-cell table:style-name="ce50" table:formula="of:=(89-22+1)*100/89" office:value-type="float" office:value="76.4044943820225">
            <text:p>76,404</text:p>
          </table:table-cell>
          <table:table-cell table:style-name="ce67"/>
          <table:table-cell table:style-name="ce50" table:formula="of:=[.K26]+[.I26]+[.G26]+[.E26]" office:value-type="float" office:value="320.662149412471">
            <text:p>320,662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4">
            <text:p>14</text:p>
          </table:table-cell>
          <table:table-cell table:style-name="ce13"/>
          <table:table-cell table:style-name="ce22" office:value-type="string">
            <text:p>DE SOUSA Antonio</text:p>
          </table:table-cell>
          <table:table-cell table:style-name="ce36" office:value-type="string">
            <text:p>18° RC</text:p>
          </table:table-cell>
          <table:table-cell table:style-name="ce50" table:formula="of:=(136-14+1)*100/136" office:value-type="float" office:value="90.4411764705882">
            <text:p>90,441</text:p>
          </table:table-cell>
          <table:table-cell table:style-name="ce59"/>
          <table:table-cell table:style-name="ce50" table:formula="of:=(136-56+1)*100/136" office:value-type="float" office:value="59.5588235294118">
            <text:p>59,559</text:p>
          </table:table-cell>
          <table:table-cell table:style-name="ce67"/>
          <table:table-cell table:style-name="ce50" table:formula="of:=(123-18+1)*100/123" office:value-type="float" office:value="86.1788617886179">
            <text:p>86,179</text:p>
          </table:table-cell>
          <table:table-cell table:style-name="ce59"/>
          <table:table-cell table:style-name="ce50" table:formula="of:=(123-37+1)*100/123" office:value-type="float" office:value="70.7317073170732">
            <text:p>70,732</text:p>
          </table:table-cell>
          <table:table-cell table:style-name="ce67"/>
          <table:table-cell table:style-name="ce50" table:formula="of:=[.K27]+[.I27]+[.G27]+[.E27]" office:value-type="float" office:value="306.910569105691">
            <text:p>306,91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5">
            <text:p>15</text:p>
          </table:table-cell>
          <table:table-cell table:style-name="ce13"/>
          <table:table-cell table:style-name="ce22" office:value-type="string">
            <text:p>HARS-DIEULOUARD</text:p>
          </table:table-cell>
          <table:table-cell table:style-name="ce36" office:value-type="string">
            <text:p>18° RC</text:p>
          </table:table-cell>
          <table:table-cell table:style-name="ce50" table:formula="of:=(118-14+1)*100/118" office:value-type="float" office:value="88.9830508474576">
            <text:p>88,983</text:p>
          </table:table-cell>
          <table:table-cell table:style-name="ce59"/>
          <table:table-cell table:style-name="ce50" table:formula="of:=(118-36+1)*100/118" office:value-type="float" office:value="70.3389830508475">
            <text:p>70,339</text:p>
          </table:table-cell>
          <table:table-cell table:style-name="ce67"/>
          <table:table-cell table:style-name="ce50" table:formula="of:=(123-20+1)*100/123" office:value-type="float" office:value="84.5528455284553">
            <text:p>84,553</text:p>
          </table:table-cell>
          <table:table-cell table:style-name="ce59"/>
          <table:table-cell table:style-name="ce50" table:formula="of:=(123-52+1)*100/123" office:value-type="float" office:value="58.5365853658537">
            <text:p>58,537</text:p>
          </table:table-cell>
          <table:table-cell table:style-name="ce67"/>
          <table:table-cell table:style-name="ce50" table:formula="of:=[.K28]+[.I28]+[.G28]+[.E28]" office:value-type="float" office:value="302.411464792614">
            <text:p>302,411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6">
            <text:p>16</text:p>
          </table:table-cell>
          <table:table-cell table:style-name="ce13"/>
          <table:table-cell table:style-name="ce22" office:value-type="string">
            <text:p>Team TIBU &amp; SASIETA</text:p>
          </table:table-cell>
          <table:table-cell table:style-name="ce36" office:value-type="string">
            <text:p>Espagne</text:p>
          </table:table-cell>
          <table:table-cell table:style-name="ce50" table:formula="of:=(112-19+1)*100/112" office:value-type="float" office:value="83.9285714285714">
            <text:p>83,929</text:p>
          </table:table-cell>
          <table:table-cell table:style-name="ce59"/>
          <table:table-cell table:style-name="ce50" table:formula="of:=(112-26+1)*100/112" office:value-type="float" office:value="77.6785714285714">
            <text:p>77,679</text:p>
          </table:table-cell>
          <table:table-cell table:style-name="ce67"/>
          <table:table-cell table:style-name="ce50" table:formula="of:=(86-17+1)*100/86" office:value-type="float" office:value="81.3953488372093">
            <text:p>81,395</text:p>
          </table:table-cell>
          <table:table-cell table:style-name="ce59"/>
          <table:table-cell table:style-name="ce50" table:formula="of:=(86-36+1)*100/86" office:value-type="float" office:value="59.3023255813954">
            <text:p>59,302</text:p>
          </table:table-cell>
          <table:table-cell table:style-name="ce67"/>
          <table:table-cell table:style-name="ce50" table:formula="of:=[.K29]+[.I29]+[.G29]+[.E29]" office:value-type="float" office:value="302.304817275748">
            <text:p>302,305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7">
            <text:p>17</text:p>
          </table:table-cell>
          <table:table-cell table:style-name="ce13"/>
          <table:table-cell table:style-name="ce22" office:value-type="string">
            <text:p>VADUVA Gigel</text:p>
          </table:table-cell>
          <table:table-cell table:style-name="ce36" office:value-type="string">
            <text:p>18° RC</text:p>
          </table:table-cell>
          <table:table-cell table:style-name="ce50" table:formula="of:=(136-8+1)*100/136" office:value-type="float" office:value="94.8529411764706">
            <text:p>94,853</text:p>
          </table:table-cell>
          <table:table-cell table:style-name="ce59"/>
          <table:table-cell table:style-name="ce50" table:formula="of:=(136-21+1)*100/136" office:value-type="float" office:value="85.2941176470588">
            <text:p>85,294</text:p>
          </table:table-cell>
          <table:table-cell table:style-name="ce67"/>
          <table:table-cell table:style-name="ce50" table:formula="of:=(123-47+1)*100/123" office:value-type="float" office:value="62.6016260162602">
            <text:p>62,602</text:p>
          </table:table-cell>
          <table:table-cell table:style-name="ce59"/>
          <table:table-cell table:style-name="ce50" table:formula="of:=(123-60+1)*100/123" office:value-type="float" office:value="52.0325203252033">
            <text:p>52,033</text:p>
          </table:table-cell>
          <table:table-cell table:style-name="ce67"/>
          <table:table-cell table:style-name="ce50" table:formula="of:=[.K30]+[.I30]+[.G30]+[.E30]" office:value-type="float" office:value="294.781205164993">
            <text:p>294,78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8">
            <text:p>18</text:p>
          </table:table-cell>
          <table:table-cell table:style-name="ce13"/>
          <table:table-cell table:style-name="ce22" office:value-type="string">
            <text:p>DEVILLE Guillaume</text:p>
          </table:table-cell>
          <table:table-cell table:style-name="ce36" office:value-type="string">
            <text:p>14° RC</text:p>
          </table:table-cell>
          <table:table-cell table:style-name="ce50" table:formula="of:=(118-2+1)*100/118" office:value-type="float" office:value="99.1525423728814">
            <text:p>99,153</text:p>
          </table:table-cell>
          <table:table-cell table:style-name="ce59"/>
          <table:table-cell table:style-name="ce50" table:formula="of:=(118-23+1)*100/118" office:value-type="float" office:value="81.3559322033898">
            <text:p>81,356</text:p>
          </table:table-cell>
          <table:table-cell table:style-name="ce67"/>
          <table:table-cell table:style-name="ce50" table:formula="of:=(123-27+1)*100/123" office:value-type="float" office:value="78.8617886178862">
            <text:p>78,862</text:p>
          </table:table-cell>
          <table:table-cell table:style-name="ce59"/>
          <table:table-cell table:style-name="ce50" table:formula="of:=(123-83+1)*100/123" office:value-type="float" office:value="33.3333333333333">
            <text:p>33,333</text:p>
          </table:table-cell>
          <table:table-cell table:style-name="ce67"/>
          <table:table-cell table:style-name="ce50" table:formula="of:=[.K31]+[.I31]+[.G31]+[.E31]" office:value-type="float" office:value="292.703596527491">
            <text:p>292,70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9">
            <text:p>19</text:p>
          </table:table-cell>
          <table:table-cell table:style-name="ce13"/>
          <table:table-cell table:style-name="ce22" office:value-type="string">
            <text:p>BALERAUD P &amp; F</text:p>
          </table:table-cell>
          <table:table-cell table:style-name="ce36" office:value-type="string">
            <text:p>12° RC</text:p>
          </table:table-cell>
          <table:table-cell table:style-name="ce50" table:formula="of:=(131-32+1)*100/131" office:value-type="float" office:value="76.3358778625954">
            <text:p>76,336</text:p>
          </table:table-cell>
          <table:table-cell table:style-name="ce59"/>
          <table:table-cell table:style-name="ce50" table:formula="of:=(131-33+1)*100/131" office:value-type="float" office:value="75.5725190839695">
            <text:p>75,573</text:p>
          </table:table-cell>
          <table:table-cell table:style-name="ce67"/>
          <table:table-cell table:style-name="ce50" table:formula="of:=(89-7+1)*100/89" office:value-type="float" office:value="93.2584269662921">
            <text:p>93,258</text:p>
          </table:table-cell>
          <table:table-cell table:style-name="ce59"/>
          <table:table-cell table:style-name="ce50" table:formula="of:=(89-56+1)*100/89" office:value-type="float" office:value="38.2022471910112">
            <text:p>38,202</text:p>
          </table:table-cell>
          <table:table-cell table:style-name="ce67"/>
          <table:table-cell table:style-name="ce50" table:formula="of:=[.K32]+[.I32]+[.G32]+[.E32]" office:value-type="float" office:value="283.369071103868">
            <text:p>283,369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20">
            <text:p>20</text:p>
          </table:table-cell>
          <table:table-cell table:style-name="ce13"/>
          <table:table-cell table:style-name="ce22" office:value-type="string">
            <text:p>PELLERIN Didier</text:p>
          </table:table-cell>
          <table:table-cell table:style-name="ce36" office:value-type="string">
            <text:p>17° RC</text:p>
          </table:table-cell>
          <table:table-cell table:style-name="ce50" table:formula="of:=(112-55+1)*100/112" office:value-type="float" office:value="51.7857142857143">
            <text:p>51,786</text:p>
          </table:table-cell>
          <table:table-cell table:style-name="ce59"/>
          <table:table-cell table:style-name="ce50" table:formula="of:=(112-58+1)*100/112" office:value-type="float" office:value="49.1071428571429">
            <text:p>49,107</text:p>
          </table:table-cell>
          <table:table-cell table:style-name="ce67"/>
          <table:table-cell table:style-name="ce50" table:formula="of:=(85-7+1)*100/85" office:value-type="float" office:value="92.9411764705882">
            <text:p>92,941</text:p>
          </table:table-cell>
          <table:table-cell table:style-name="ce59"/>
          <table:table-cell table:style-name="ce50" table:formula="of:=(85-14+1)*100/85" office:value-type="float" office:value="84.7058823529412">
            <text:p>84,706</text:p>
          </table:table-cell>
          <table:table-cell table:style-name="ce67"/>
          <table:table-cell table:style-name="ce50" table:formula="of:=[.K33]+[.I33]+[.G33]+[.E33]" office:value-type="float" office:value="278.539915966387">
            <text:p>278,54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21">
            <text:p>21</text:p>
          </table:table-cell>
          <table:table-cell table:style-name="ce13"/>
          <table:table-cell table:style-name="ce22" office:value-type="string">
            <text:p>REGO Manuel</text:p>
          </table:table-cell>
          <table:table-cell table:style-name="ce36" office:value-type="string">
            <text:p>13° RC</text:p>
          </table:table-cell>
          <table:table-cell table:style-name="ce50" table:formula="of:=(131-34+1)*100/131" office:value-type="float" office:value="74.8091603053435">
            <text:p>74,809</text:p>
          </table:table-cell>
          <table:table-cell table:style-name="ce59"/>
          <table:table-cell table:style-name="ce50" table:formula="of:=(131-63+1)*100/131" office:value-type="float" office:value="52.6717557251908">
            <text:p>52,672</text:p>
          </table:table-cell>
          <table:table-cell table:style-name="ce67"/>
          <table:table-cell table:style-name="ce50" table:formula="of:=(89-21+1)*100/89" office:value-type="float" office:value="77.5280898876405">
            <text:p>77,528</text:p>
          </table:table-cell>
          <table:table-cell table:style-name="ce59"/>
          <table:table-cell table:style-name="ce50" table:formula="of:=(89-25+1)*100/89" office:value-type="float" office:value="73.0337078651685">
            <text:p>73,034</text:p>
          </table:table-cell>
          <table:table-cell table:style-name="ce67"/>
          <table:table-cell table:style-name="ce50" table:formula="of:=[.K34]+[.I34]+[.G34]+[.E34]" office:value-type="float" office:value="278.042713783343">
            <text:p>278,043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22">
            <text:p>22</text:p>
          </table:table-cell>
          <table:table-cell table:style-name="ce13"/>
          <table:table-cell table:style-name="ce22" office:value-type="string">
            <text:p>M &amp; Mme GONCALVES Aug.</text:p>
          </table:table-cell>
          <table:table-cell table:style-name="ce36" office:value-type="string">
            <text:p>17° RC</text:p>
          </table:table-cell>
          <table:table-cell table:style-name="ce50" table:formula="of:=(118-40+1)*100/118" office:value-type="float" office:value="66.9491525423729">
            <text:p>66,949</text:p>
          </table:table-cell>
          <table:table-cell table:style-name="ce59"/>
          <table:table-cell table:style-name="ce50" table:formula="of:=(118-61+1)*100/118" office:value-type="float" office:value="49.1525423728814">
            <text:p>49,153</text:p>
          </table:table-cell>
          <table:table-cell table:style-name="ce67"/>
          <table:table-cell table:style-name="ce50" table:formula="of:=(123-6+1)*100/123" office:value-type="float" office:value="95.9349593495935">
            <text:p>95,935</text:p>
          </table:table-cell>
          <table:table-cell table:style-name="ce59"/>
          <table:table-cell table:style-name="ce50" table:formula="of:=(123-46+1)*100/123" office:value-type="float" office:value="63.4146341463415">
            <text:p>63,415</text:p>
          </table:table-cell>
          <table:table-cell table:style-name="ce67"/>
          <table:table-cell table:style-name="ce50" table:formula="of:=[.K35]+[.I35]+[.G35]+[.E35]" office:value-type="float" office:value="275.451288411189">
            <text:p>275,45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23">
            <text:p>23</text:p>
          </table:table-cell>
          <table:table-cell table:style-name="ce13"/>
          <table:table-cell table:style-name="ce22" office:value-type="string">
            <text:p>SARDO Christian</text:p>
          </table:table-cell>
          <table:table-cell table:style-name="ce36" office:value-type="string">
            <text:p>17° RC</text:p>
          </table:table-cell>
          <table:table-cell table:style-name="ce50" table:formula="of:=(112-15+1)*100/112" office:value-type="float" office:value="87.5">
            <text:p>87,500</text:p>
          </table:table-cell>
          <table:table-cell table:style-name="ce59"/>
          <table:table-cell table:style-name="ce50" table:formula="of:=(112-16+1)*100/112" office:value-type="float" office:value="86.6071428571429">
            <text:p>86,607</text:p>
          </table:table-cell>
          <table:table-cell table:style-name="ce67"/>
          <table:table-cell table:style-name="ce50" table:formula="of:=(86-43+1)*100/86" office:value-type="float" office:value="51.1627906976744">
            <text:p>51,163</text:p>
          </table:table-cell>
          <table:table-cell table:style-name="ce59"/>
          <table:table-cell table:style-name="ce50" table:formula="of:=(86-48+1)*100/86" office:value-type="float" office:value="45.3488372093023">
            <text:p>45,349</text:p>
          </table:table-cell>
          <table:table-cell table:style-name="ce67"/>
          <table:table-cell table:style-name="ce50" table:formula="of:=[.K36]+[.I36]+[.G36]+[.E36]" office:value-type="float" office:value="270.61877076412">
            <text:p>270,619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24">
            <text:p>24</text:p>
          </table:table-cell>
          <table:table-cell table:style-name="ce13"/>
          <table:table-cell table:style-name="ce22" office:value-type="string">
            <text:p>TESSIER Jean</text:p>
          </table:table-cell>
          <table:table-cell table:style-name="ce36" office:value-type="string">
            <text:p>18° RC</text:p>
          </table:table-cell>
          <table:table-cell table:style-name="ce50" table:formula="of:=(118-4+1)*100/118" office:value-type="float" office:value="97.4576271186441">
            <text:p>97,458</text:p>
          </table:table-cell>
          <table:table-cell table:style-name="ce59"/>
          <table:table-cell table:style-name="ce50" table:formula="of:=(118-34+1)*100/118" office:value-type="float" office:value="72.0338983050848">
            <text:p>72,034</text:p>
          </table:table-cell>
          <table:table-cell table:style-name="ce67"/>
          <table:table-cell table:style-name="ce50" table:formula="of:=(123-53+1)*100/123" office:value-type="float" office:value="57.7235772357724">
            <text:p>57,724</text:p>
          </table:table-cell>
          <table:table-cell table:style-name="ce59"/>
          <table:table-cell table:style-name="ce50" table:formula="of:=(123-71+1)*100/123" office:value-type="float" office:value="43.0894308943089">
            <text:p>43,089</text:p>
          </table:table-cell>
          <table:table-cell table:style-name="ce67"/>
          <table:table-cell table:style-name="ce50" table:formula="of:=[.K37]+[.I37]+[.G37]+[.E37]" office:value-type="float" office:value="270.30453355381">
            <text:p>270,305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25">
            <text:p>25</text:p>
          </table:table-cell>
          <table:table-cell table:style-name="ce13"/>
          <table:table-cell table:style-name="ce22" office:value-type="string">
            <text:p>CANCE Laurent</text:p>
          </table:table-cell>
          <table:table-cell table:style-name="ce36" office:value-type="string">
            <text:p>17° RC</text:p>
          </table:table-cell>
          <table:table-cell table:style-name="ce50" table:formula="of:=(112-22+1)*100/112" office:value-type="float" office:value="81.25">
            <text:p>81,250</text:p>
          </table:table-cell>
          <table:table-cell table:style-name="ce59"/>
          <table:table-cell table:style-name="ce50" table:formula="of:=(112-98+1)*100/112" office:value-type="float" office:value="13.3928571428571">
            <text:p>13,393</text:p>
          </table:table-cell>
          <table:table-cell table:style-name="ce67"/>
          <table:table-cell table:style-name="ce50" table:formula="of:=(85-11+1)*100/85" office:value-type="float" office:value="88.2352941176471">
            <text:p>88,235</text:p>
          </table:table-cell>
          <table:table-cell table:style-name="ce59"/>
          <table:table-cell table:style-name="ce50" table:formula="of:=(85-12+1)*100/85" office:value-type="float" office:value="87.0588235294118">
            <text:p>87,059</text:p>
          </table:table-cell>
          <table:table-cell table:style-name="ce67"/>
          <table:table-cell table:style-name="ce50" table:formula="of:=[.K38]+[.I38]+[.G38]+[.E38]" office:value-type="float" office:value="269.936974789916">
            <text:p>269,937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26">
            <text:p>26</text:p>
          </table:table-cell>
          <table:table-cell table:style-name="ce13"/>
          <table:table-cell table:style-name="ce22" office:value-type="string">
            <text:p>Team GASMI</text:p>
          </table:table-cell>
          <table:table-cell table:style-name="ce36" office:value-type="string">
            <text:p>17° RC</text:p>
          </table:table-cell>
          <table:table-cell table:style-name="ce50" table:formula="of:=(136-55+1)*100/136" office:value-type="float" office:value="60.2941176470588">
            <text:p>60,294</text:p>
          </table:table-cell>
          <table:table-cell table:style-name="ce59"/>
          <table:table-cell table:style-name="ce50" table:formula="of:=(136-63+1)*100/136" office:value-type="float" office:value="54.4117647058824">
            <text:p>54,412</text:p>
          </table:table-cell>
          <table:table-cell table:style-name="ce67"/>
          <table:table-cell table:style-name="ce50" table:formula="of:=(85-20+1)*100/85" office:value-type="float" office:value="77.6470588235294">
            <text:p>77,647</text:p>
          </table:table-cell>
          <table:table-cell table:style-name="ce59"/>
          <table:table-cell table:style-name="ce50" table:formula="of:=(85-22+1)*100/85" office:value-type="float" office:value="75.2941176470588">
            <text:p>75,294</text:p>
          </table:table-cell>
          <table:table-cell table:style-name="ce67"/>
          <table:table-cell table:style-name="ce50" table:formula="of:=[.K39]+[.I39]+[.G39]+[.E39]" office:value-type="float" office:value="267.647058823529">
            <text:p>267,647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27">
            <text:p>27</text:p>
          </table:table-cell>
          <table:table-cell table:style-name="ce13"/>
          <table:table-cell table:style-name="ce22" office:value-type="string">
            <text:p>GONCALVES Joaquim</text:p>
          </table:table-cell>
          <table:table-cell table:style-name="ce36" office:value-type="string">
            <text:p>17° RC</text:p>
          </table:table-cell>
          <table:table-cell table:style-name="ce50" table:formula="of:=(112-33+1)*100/112" office:value-type="float" office:value="71.4285714285714">
            <text:p>71,429</text:p>
          </table:table-cell>
          <table:table-cell table:style-name="ce59"/>
          <table:table-cell table:style-name="ce50" table:formula="of:=(112-34+1)*100/112" office:value-type="float" office:value="70.5357142857143">
            <text:p>70,536</text:p>
          </table:table-cell>
          <table:table-cell table:style-name="ce67"/>
          <table:table-cell table:style-name="ce50" table:formula="of:=(86-5+1)*100/86" office:value-type="float" office:value="95.3488372093023">
            <text:p>95,349</text:p>
          </table:table-cell>
          <table:table-cell table:style-name="ce59"/>
          <table:table-cell table:style-name="ce50" table:formula="of:=(86-61+1)*100/86" office:value-type="float" office:value="30.2325581395349">
            <text:p>30,233</text:p>
          </table:table-cell>
          <table:table-cell table:style-name="ce67"/>
          <table:table-cell table:style-name="ce50" table:formula="of:=[.K40]+[.I40]+[.G40]+[.E40]" office:value-type="float" office:value="267.545681063123">
            <text:p>267,546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28">
            <text:p>28</text:p>
          </table:table-cell>
          <table:table-cell table:style-name="ce13"/>
          <table:table-cell table:style-name="ce22" office:value-type="string">
            <text:p>LOPEZ José</text:p>
          </table:table-cell>
          <table:table-cell table:style-name="ce36" office:value-type="string">
            <text:p>15° RC</text:p>
          </table:table-cell>
          <table:table-cell table:style-name="ce50" office:value-type="float" office:value="100">
            <text:p>10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100">
            <text:p>100,000</text:p>
          </table:table-cell>
          <table:table-cell table:style-name="ce59"/>
          <table:table-cell table:style-name="ce50" table:formula="of:=(85-30+1)*100/85" office:value-type="float" office:value="65.8823529411765">
            <text:p>65,882</text:p>
          </table:table-cell>
          <table:table-cell table:style-name="ce67"/>
          <table:table-cell table:style-name="ce50" table:formula="of:=[.K41]+[.I41]+[.G41]+[.E41]" office:value-type="float" office:value="265.882352941176">
            <text:p>265,882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29">
            <text:p>29</text:p>
          </table:table-cell>
          <table:table-cell table:style-name="ce13"/>
          <table:table-cell table:style-name="ce22" office:value-type="string">
            <text:p>DUDEK Pascal</text:p>
          </table:table-cell>
          <table:table-cell table:style-name="ce36" office:value-type="string">
            <text:p>14° RC</text:p>
          </table:table-cell>
          <table:table-cell table:style-name="ce50" office:value-type="float" office:value="100">
            <text:p>100,000</text:p>
          </table:table-cell>
          <table:table-cell table:style-name="ce59"/>
          <table:table-cell table:style-name="ce50" table:formula="of:=(118-9+1)*100/118" office:value-type="float" office:value="93.2203389830509">
            <text:p>93,220</text:p>
          </table:table-cell>
          <table:table-cell table:style-name="ce67"/>
          <table:table-cell table:style-name="ce50" table:formula="of:=(123-35+1)*100/123" office:value-type="float" office:value="72.3577235772358">
            <text:p>72,358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42]+[.I42]+[.G42]+[.E42]" office:value-type="float" office:value="265.578062560287">
            <text:p>265,57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30">
            <text:p>30</text:p>
          </table:table-cell>
          <table:table-cell table:style-name="ce13"/>
          <table:table-cell table:style-name="ce22" office:value-type="string">
            <text:p>MEDUS Eric</text:p>
          </table:table-cell>
          <table:table-cell table:style-name="ce36" office:value-type="string">
            <text:p>15° RC</text:p>
          </table:table-cell>
          <table:table-cell table:style-name="ce50" table:formula="of:=(136-2+1)*100/136" office:value-type="float" office:value="99.2647058823529">
            <text:p>99,265</text:p>
          </table:table-cell>
          <table:table-cell table:style-name="ce59"/>
          <table:table-cell table:style-name="ce50" table:formula="of:=(136-35+1)*100/136" office:value-type="float" office:value="75">
            <text:p>75,000</text:p>
          </table:table-cell>
          <table:table-cell table:style-name="ce67"/>
          <table:table-cell table:style-name="ce50" table:formula="of:=(85-29+1)*100/85" office:value-type="float" office:value="67.0588235294118">
            <text:p>67,059</text:p>
          </table:table-cell>
          <table:table-cell table:style-name="ce59"/>
          <table:table-cell table:style-name="ce50" table:formula="of:=(85-67+1)*100/85" office:value-type="float" office:value="22.3529411764706">
            <text:p>22,353</text:p>
          </table:table-cell>
          <table:table-cell table:style-name="ce67"/>
          <table:table-cell table:style-name="ce50" table:formula="of:=[.K43]+[.I43]+[.G43]+[.E43]" office:value-type="float" office:value="263.676470588235">
            <text:p>263,67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31">
            <text:p>31</text:p>
          </table:table-cell>
          <table:table-cell table:style-name="ce13"/>
          <table:table-cell table:style-name="ce22" office:value-type="string">
            <text:p>MOKHAIAR Saïd</text:p>
          </table:table-cell>
          <table:table-cell table:style-name="ce36" office:value-type="string">
            <text:p>17° RC</text:p>
          </table:table-cell>
          <table:table-cell table:style-name="ce50" table:formula="of:=(136-61+1)*100/136" office:value-type="float" office:value="55.8823529411765">
            <text:p>55,882</text:p>
          </table:table-cell>
          <table:table-cell table:style-name="ce59"/>
          <table:table-cell table:style-name="ce50" table:formula="of:=(136-87+1)*100/136" office:value-type="float" office:value="36.7647058823529">
            <text:p>36,765</text:p>
          </table:table-cell>
          <table:table-cell table:style-name="ce67"/>
          <table:table-cell table:style-name="ce50" table:formula="of:=(85-9+1)*100/85" office:value-type="float" office:value="90.5882352941176">
            <text:p>90,588</text:p>
          </table:table-cell>
          <table:table-cell table:style-name="ce59"/>
          <table:table-cell table:style-name="ce50" table:formula="of:=(85-24+1)*100/85" office:value-type="float" office:value="72.9411764705882">
            <text:p>72,941</text:p>
          </table:table-cell>
          <table:table-cell table:style-name="ce67"/>
          <table:table-cell table:style-name="ce50" table:formula="of:=[.K44]+[.I44]+[.G44]+[.E44]" office:value-type="float" office:value="256.176470588235">
            <text:p>256,17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32">
            <text:p>32</text:p>
          </table:table-cell>
          <table:table-cell table:style-name="ce13"/>
          <table:table-cell table:style-name="ce22" office:value-type="string">
            <text:p>MUNOZ Firmin</text:p>
          </table:table-cell>
          <table:table-cell table:style-name="ce36" office:value-type="string">
            <text:p>17° RC</text:p>
          </table:table-cell>
          <table:table-cell table:style-name="ce50" table:formula="of:=(112-9+1)*100/112" office:value-type="float" office:value="92.8571428571429">
            <text:p>92,857</text:p>
          </table:table-cell>
          <table:table-cell table:style-name="ce59"/>
          <table:table-cell table:style-name="ce50" table:formula="of:=(112-27+1)*100/112" office:value-type="float" office:value="76.7857142857143">
            <text:p>76,786</text:p>
          </table:table-cell>
          <table:table-cell table:style-name="ce67"/>
          <table:table-cell table:style-name="ce50" table:formula="of:=(86-31+1)*100/86" office:value-type="float" office:value="65.1162790697674">
            <text:p>65,116</text:p>
          </table:table-cell>
          <table:table-cell table:style-name="ce59"/>
          <table:table-cell table:style-name="ce50" table:formula="of:=(86-71+1)*100/86" office:value-type="float" office:value="18.6046511627907">
            <text:p>18,605</text:p>
          </table:table-cell>
          <table:table-cell table:style-name="ce67"/>
          <table:table-cell table:style-name="ce50" table:formula="of:=[.K45]+[.I45]+[.G45]+[.E45]" office:value-type="float" office:value="253.363787375415">
            <text:p>253,36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33">
            <text:p>33</text:p>
          </table:table-cell>
          <table:table-cell table:style-name="ce13"/>
          <table:table-cell table:style-name="ce22" office:value-type="string">
            <text:p>FAUCHER Michel</text:p>
          </table:table-cell>
          <table:table-cell table:style-name="ce36" office:value-type="string">
            <text:p>12° RC</text:p>
          </table:table-cell>
          <table:table-cell table:style-name="ce50" table:formula="of:=(131-66+1)*100/131" office:value-type="float" office:value="50.381679389313">
            <text:p>50,382</text:p>
          </table:table-cell>
          <table:table-cell table:style-name="ce59"/>
          <table:table-cell table:style-name="ce50" table:formula="of:=(131-74+1)*100/131" office:value-type="float" office:value="44.2748091603053">
            <text:p>44,275</text:p>
          </table:table-cell>
          <table:table-cell table:style-name="ce67"/>
          <table:table-cell table:style-name="ce50" table:formula="of:=(89-29+1)*100/89" office:value-type="float" office:value="68.5393258426966">
            <text:p>68,539</text:p>
          </table:table-cell>
          <table:table-cell table:style-name="ce59"/>
          <table:table-cell table:style-name="ce50" table:formula="of:=(89-32+1)*100/89" office:value-type="float" office:value="65.1685393258427">
            <text:p>65,169</text:p>
          </table:table-cell>
          <table:table-cell table:style-name="ce67"/>
          <table:table-cell table:style-name="ce50" table:formula="of:=[.K46]+[.I46]+[.G46]+[.E46]" office:value-type="float" office:value="228.364353718158">
            <text:p>228,36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34">
            <text:p>34</text:p>
          </table:table-cell>
          <table:table-cell table:style-name="ce13"/>
          <table:table-cell table:style-name="ce22" office:value-type="string">
            <text:p>BOUCHAIT Dominique</text:p>
          </table:table-cell>
          <table:table-cell table:style-name="ce36" office:value-type="string">
            <text:p>17° RC</text:p>
          </table:table-cell>
          <table:table-cell table:style-name="ce50" table:formula="of:=(112-12+1)*100/112" office:value-type="float" office:value="90.1785714285714">
            <text:p>90,179</text:p>
          </table:table-cell>
          <table:table-cell table:style-name="ce59"/>
          <table:table-cell table:style-name="ce50" table:formula="of:=(112-48+1)*100/112" office:value-type="float" office:value="58.0357142857143">
            <text:p>58,036</text:p>
          </table:table-cell>
          <table:table-cell table:style-name="ce67"/>
          <table:table-cell table:style-name="ce50" table:formula="of:=(86-57+1)*100/86" office:value-type="float" office:value="34.8837209302326">
            <text:p>34,884</text:p>
          </table:table-cell>
          <table:table-cell table:style-name="ce59"/>
          <table:table-cell table:style-name="ce50" table:formula="of:=(86-63+1)*100/86" office:value-type="float" office:value="27.906976744186">
            <text:p>27,907</text:p>
          </table:table-cell>
          <table:table-cell table:style-name="ce67"/>
          <table:table-cell table:style-name="ce50" table:formula="of:=[.K47]+[.I47]+[.G47]+[.E47]" office:value-type="float" office:value="211.004983388704">
            <text:p>211,005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35">
            <text:p>35</text:p>
          </table:table-cell>
          <table:table-cell table:style-name="ce13"/>
          <table:table-cell table:style-name="ce22" office:value-type="string">
            <text:p>BERGERON PY &amp; G</text:p>
          </table:table-cell>
          <table:table-cell table:style-name="ce36" office:value-type="string">
            <text:p>12° RC</text:p>
          </table:table-cell>
          <table:table-cell table:style-name="ce50" table:formula="of:=(131-35+1)*100/131" office:value-type="float" office:value="74.0458015267176">
            <text:p>74,046</text:p>
          </table:table-cell>
          <table:table-cell table:style-name="ce59"/>
          <table:table-cell table:style-name="ce50" table:formula="of:=(131-69+1)*100/131" office:value-type="float" office:value="48.0916030534351">
            <text:p>48,092</text:p>
          </table:table-cell>
          <table:table-cell table:style-name="ce67"/>
          <table:table-cell table:style-name="ce50" table:formula="of:=(89-13+1)*100/89" office:value-type="float" office:value="86.5168539325843">
            <text:p>86,517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48]+[.I48]+[.G48]+[.E48]" office:value-type="float" office:value="208.654258512737">
            <text:p>208,65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36">
            <text:p>36</text:p>
          </table:table-cell>
          <table:table-cell table:style-name="ce13"/>
          <table:table-cell table:style-name="ce22" office:value-type="string">
            <text:p>STROJEK Claude</text:p>
          </table:table-cell>
          <table:table-cell table:style-name="ce36" office:value-type="string">
            <text:p>12° RC</text:p>
          </table:table-cell>
          <table:table-cell table:style-name="ce50" table:formula="of:=(131-37+1)*100/131" office:value-type="float" office:value="72.5190839694657">
            <text:p>72,519</text:p>
          </table:table-cell>
          <table:table-cell table:style-name="ce59"/>
          <table:table-cell table:style-name="ce50" table:formula="of:=(131-38+1)*100/131" office:value-type="float" office:value="71.7557251908397">
            <text:p>71,756</text:p>
          </table:table-cell>
          <table:table-cell table:style-name="ce67"/>
          <table:table-cell table:style-name="ce50" table:formula="of:=(89-54+1)*100/89" office:value-type="float" office:value="40.4494382022472">
            <text:p>40,449</text:p>
          </table:table-cell>
          <table:table-cell table:style-name="ce59"/>
          <table:table-cell table:style-name="ce50" table:formula="of:=(89-72+1)*100/89" office:value-type="float" office:value="20.2247191011236">
            <text:p>20,225</text:p>
          </table:table-cell>
          <table:table-cell table:style-name="ce67"/>
          <table:table-cell table:style-name="ce50" table:formula="of:=[.K49]+[.I49]+[.G49]+[.E49]" office:value-type="float" office:value="204.948966463676">
            <text:p>204,949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37">
            <text:p>37</text:p>
          </table:table-cell>
          <table:table-cell table:style-name="ce13"/>
          <table:table-cell table:style-name="ce20" office:value-type="string">
            <text:p>LANGUE Audrey</text:p>
          </table:table-cell>
          <table:table-cell table:style-name="ce37" office:value-type="string">
            <text:p>13° RC</text:p>
          </table:table-cell>
          <table:table-cell table:style-name="ce51" office:value-type="float" office:value="0">
            <text:p>0,000</text:p>
          </table:table-cell>
          <table:table-cell table:style-name="ce60"/>
          <table:table-cell table:style-name="ce51" office:value-type="float" office:value="0">
            <text:p>0,000</text:p>
          </table:table-cell>
          <table:table-cell table:style-name="ce68"/>
          <table:table-cell table:style-name="ce51" office:value-type="float" office:value="100">
            <text:p>100,000</text:p>
          </table:table-cell>
          <table:table-cell table:style-name="ce60"/>
          <table:table-cell table:style-name="ce51" table:formula="of:=(89-2+1)*100/89" office:value-type="float" office:value="98.876404494382">
            <text:p>98,876</text:p>
          </table:table-cell>
          <table:table-cell table:style-name="ce68"/>
          <table:table-cell table:style-name="ce51" table:formula="of:=[.K50]+[.I50]+[.G50]+[.E50]" office:value-type="float" office:value="198.876404494382">
            <text:p>198,876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38">
            <text:p>38</text:p>
          </table:table-cell>
          <table:table-cell table:style-name="ce13"/>
          <table:table-cell table:style-name="ce22" office:value-type="string">
            <text:p>ARAUJO Manuel</text:p>
          </table:table-cell>
          <table:table-cell table:style-name="ce36" office:value-type="string">
            <text:p>18° RC</text:p>
          </table:table-cell>
          <table:table-cell table:style-name="ce50" table:formula="of:=(136-3+1)*100/136" office:value-type="float" office:value="98.5294117647059">
            <text:p>98,529</text:p>
          </table:table-cell>
          <table:table-cell table:style-name="ce59"/>
          <table:table-cell table:style-name="ce50" table:formula="of:=(136-4+1)*100/136" office:value-type="float" office:value="97.7941176470588">
            <text:p>97,794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51]+[.I51]+[.G51]+[.E51]" office:value-type="float" office:value="196.323529411765">
            <text:p>196,32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39">
            <text:p>39</text:p>
          </table:table-cell>
          <table:table-cell table:style-name="ce13"/>
          <table:table-cell table:style-name="ce22" office:value-type="string">
            <text:p>TOLEDO Philippe</text:p>
          </table:table-cell>
          <table:table-cell table:style-name="ce36" office:value-type="string">
            <text:p>18° RC</text:p>
          </table:table-cell>
          <table:table-cell table:style-name="ce50" table:formula="of:=(136-46+1)*100/136" office:value-type="float" office:value="66.9117647058823">
            <text:p>66,912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123-23+1)*100/123" office:value-type="float" office:value="82.1138211382114">
            <text:p>82,114</text:p>
          </table:table-cell>
          <table:table-cell table:style-name="ce59"/>
          <table:table-cell table:style-name="ce50" table:formula="of:=(123-68+1)*100/123" office:value-type="float" office:value="45.5284552845528">
            <text:p>45,528</text:p>
          </table:table-cell>
          <table:table-cell table:style-name="ce67"/>
          <table:table-cell table:style-name="ce50" table:formula="of:=[.K52]+[.I52]+[.G52]+[.E52]" office:value-type="float" office:value="194.554041128647">
            <text:p>194,55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40">
            <text:p>40</text:p>
          </table:table-cell>
          <table:table-cell table:style-name="ce13"/>
          <table:table-cell table:style-name="ce22" office:value-type="string">
            <text:p>XAVIER VIEIRA Manuel</text:p>
          </table:table-cell>
          <table:table-cell table:style-name="ce36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5-2+1)*100/85" office:value-type="float" office:value="98.8235294117647">
            <text:p>98,824</text:p>
          </table:table-cell>
          <table:table-cell table:style-name="ce59"/>
          <table:table-cell table:style-name="ce50" table:formula="of:=(85-8+1)*100/85" office:value-type="float" office:value="91.7647058823529">
            <text:p>91,765</text:p>
          </table:table-cell>
          <table:table-cell table:style-name="ce67"/>
          <table:table-cell table:style-name="ce50" table:formula="of:=[.K53]+[.I53]+[.G53]+[.E53]" office:value-type="float" office:value="190.588235294118">
            <text:p>190,58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41">
            <text:p>41</text:p>
          </table:table-cell>
          <table:table-cell table:style-name="ce13"/>
          <table:table-cell table:style-name="ce22" office:value-type="string">
            <text:p>NICHITA DAESEI Andrei</text:p>
          </table:table-cell>
          <table:table-cell table:style-name="ce36" office:value-type="string">
            <text:p>15° RC</text:p>
          </table:table-cell>
          <table:table-cell table:style-name="ce50" table:formula="of:=(136-49+1)*100/136" office:value-type="float" office:value="64.7058823529412">
            <text:p>64,706</text:p>
          </table:table-cell>
          <table:table-cell table:style-name="ce59"/>
          <table:table-cell table:style-name="ce50" table:formula="of:=(136-102+1)*100/136" office:value-type="float" office:value="25.7352941176471">
            <text:p>25,735</text:p>
          </table:table-cell>
          <table:table-cell table:style-name="ce67"/>
          <table:table-cell table:style-name="ce50" office:value-type="float" office:value="100">
            <text:p>10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54]+[.I54]+[.G54]+[.E54]" office:value-type="float" office:value="190.441176470588">
            <text:p>190,44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42">
            <text:p>42</text:p>
          </table:table-cell>
          <table:table-cell table:style-name="ce13"/>
          <table:table-cell table:style-name="ce20" office:value-type="string">
            <text:p>ASTAFANOE Radu</text:p>
          </table:table-cell>
          <table:table-cell table:style-name="ce37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60"/>
          <table:table-cell table:style-name="ce51" office:value-type="float" office:value="0">
            <text:p>0,000</text:p>
          </table:table-cell>
          <table:table-cell table:style-name="ce68"/>
          <table:table-cell table:style-name="ce51" table:formula="of:=(85-5+1)*100/85" office:value-type="float" office:value="95.2941176470588">
            <text:p>95,294</text:p>
          </table:table-cell>
          <table:table-cell table:style-name="ce60"/>
          <table:table-cell table:style-name="ce51" table:formula="of:=(85-6+1)*100/85" office:value-type="float" office:value="94.1176470588235">
            <text:p>94,118</text:p>
          </table:table-cell>
          <table:table-cell table:style-name="ce68"/>
          <table:table-cell table:style-name="ce51" table:formula="of:=[.K55]+[.I55]+[.G55]+[.E55]" office:value-type="float" office:value="189.411764705882">
            <text:p>189,412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6" office:value-type="float" office:value="43">
            <text:p>43</text:p>
          </table:table-cell>
          <table:table-cell table:style-name="ce14"/>
          <table:table-cell table:style-name="ce23" office:value-type="string">
            <text:p>ARLA Jean-Pierre</text:p>
          </table:table-cell>
          <table:table-cell table:style-name="ce38" office:value-type="string">
            <text:p>17° RC</text:p>
          </table:table-cell>
          <table:table-cell table:style-name="ce52" table:formula="of:=(112-59+1)*100/112" office:value-type="float" office:value="48.2142857142857">
            <text:p>48,214</text:p>
          </table:table-cell>
          <table:table-cell table:style-name="ce61"/>
          <table:table-cell table:style-name="ce52" table:formula="of:=(112-93+1)*100/112" office:value-type="float" office:value="17.8571428571429">
            <text:p>17,857</text:p>
          </table:table-cell>
          <table:table-cell table:style-name="ce69"/>
          <table:table-cell table:style-name="ce52" table:formula="of:=(86-35+1)*100/86" office:value-type="float" office:value="60.4651162790698">
            <text:p>60,465</text:p>
          </table:table-cell>
          <table:table-cell table:style-name="ce61"/>
          <table:table-cell table:style-name="ce52" table:formula="of:=(86-37+1)*100/86" office:value-type="float" office:value="58.1395348837209">
            <text:p>58,140</text:p>
          </table:table-cell>
          <table:table-cell table:style-name="ce69"/>
          <table:table-cell table:style-name="ce52" table:formula="of:=[.K56]+[.I56]+[.G56]+[.E56]" office:value-type="float" office:value="184.676079734219">
            <text:p>184,676</text:p>
          </table:table-cell>
          <table:table-cell table:style-name="ce82"/>
          <table:table-cell table:style-name="ce84"/>
          <table:table-cell table:style-name="ce87" table:number-columns-repeated="1009"/>
        </table:table-row>
        <table:table-row table:style-name="ro1">
          <table:table-cell/>
          <table:table-cell>
            <draw:frame table:end-cell-address="Feuille1.C62" table:end-x="3.607cm" table:end-y="0.154cm" draw:z-index="1" draw:name="Images 1" draw:style-name="gr1" draw:text-style-name="P1" svg:width="3.695cm" svg:height="2.066cm" svg:x="0.061cm" svg:y="0.13cm">
              <draw:image xlink:href="Pictures/200000050000517E00003D1E760D9B9E.svm" xlink:type="simple" xlink:show="embed" xlink:actuate="onLoad">
                <text:p/>
              </draw:image>
            </draw:frame>
          </table:table-cell>
          <table:table-cell/>
          <table:table-cell table:style-name="ce29" office:value-type="string" table:number-columns-spanned="11" table:number-rows-spanned="2">
            <text:p>Championnat CISF 2026</text:p>
          </table:table-cell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2">
          <table:table-cell table:number-columns-repeated="3"/>
          <table:covered-table-cell table:number-columns-repeated="11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table-cell table:style-name="ce30" office:value-type="string" table:number-columns-spanned="11" table:number-rows-spanned="2">
            <text:p>Classement établi conformément à l'article 12 du Règlement des concours SEMI-NATIONAUX</text:p>
          </table:table-cell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covered-table-cell table:style-name="ce31"/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table-cell table:style-name="ce31" office:value-type="string" table:number-columns-spanned="9" table:number-rows-spanned="1">
            <text:p>231 Amateurs – 6 Régions &amp; Espagne</text:p>
          </table:table-cell>
          <table:covered-table-cell table:number-columns-repeated="8"/>
          <table:table-cell table:style-name="ce71" office:value-type="string" table:number-columns-spanned="2" table:number-rows-spanned="1">
            <text:p>Page 2</text:p>
          </table:table-cell>
          <table:covered-table-cell/>
          <table:table-cell table:style-name="ce84"/>
          <table:table-cell table:style-name="ce87" table:number-columns-repeated="1009"/>
        </table:table-row>
        <table:table-row table:style-name="ro3">
          <table:table-cell table:number-columns-repeated="3"/>
          <table:table-cell table:style-name="ce31"/>
          <table:table-cell table:number-columns-repeated="8"/>
          <table:table-cell table:style-name="ce71"/>
          <table:table-cell/>
          <table:table-cell table:style-name="ce84"/>
          <table:table-cell table:style-name="ce87" table:number-columns-repeated="1009"/>
        </table:table-row>
        <table:table-row table:style-name="ro1">
          <table:table-cell table:style-name="ce2" office:value-type="string" table:number-columns-spanned="1" table:number-rows-spanned="7">
            <text:p>Place</text:p>
          </table:table-cell>
          <table:table-cell table:style-name="ce9"/>
          <table:table-cell table:style-name="ce19" office:value-type="string" table:number-columns-spanned="1" table:number-rows-spanned="7">
            <text:p>Noms – Prénoms</text:p>
          </table:table-cell>
          <table:table-cell table:style-name="ce32" office:value-type="string" table:number-columns-spanned="1" table:number-rows-spanned="7">
            <text:p>Régions ou Pays</text:p>
          </table:table-cell>
          <table:table-cell table:style-name="ce45" office:value-type="string" table:number-columns-spanned="3" table:number-rows-spanned="1">
            <text:p>BRUXELLES</text:p>
          </table:table-cell>
          <table:covered-table-cell table:number-columns-repeated="2" table:style-name="ce55"/>
          <table:table-cell table:style-name="ce63"/>
          <table:table-cell table:style-name="ce63" office:value-type="string" table:number-columns-spanned="4" table:number-rows-spanned="1">
            <text:p>CALAIS</text:p>
          </table:table-cell>
          <table:covered-table-cell table:number-columns-repeated="2" table:style-name="ce55"/>
          <table:covered-table-cell table:style-name="ce63"/>
          <table:table-cell table:style-name="ce74" office:value-type="string" table:number-columns-spanned="1" table:number-rows-spanned="7">
            <text:p>TOTAL</text:p>
          </table:table-cell>
          <table:table-cell table:style-name="ce76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6" office:value-type="string" table:number-columns-spanned="3" table:number-rows-spanned="1">
            <text:p>04 Juillet 2026</text:p>
          </table:table-cell>
          <table:covered-table-cell table:number-columns-repeated="2" table:style-name="ce56"/>
          <table:table-cell table:style-name="ce64"/>
          <table:table-cell table:style-name="ce70" office:value-type="string" table:number-columns-spanned="4" table:number-rows-spanned="1">
            <text:p>01 Août 2026</text:p>
          </table:table-cell>
          <table:covered-table-cell table:number-columns-repeated="2" table:style-name="ce56"/>
          <table:covered-table-cell table:style-name="ce64"/>
          <table:covered-table-cell table:style-name="ce75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1 : 524 / 131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1 : 355 / 89</text:p>
          </table:table-cell>
          <table:covered-table-cell table:number-columns-repeated="2" table:style-name="ce56"/>
          <table:table-cell table:style-name="ce64"/>
          <table:covered-table-cell table:style-name="ce75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2 : 469 / 118</text:p>
          </table:table-cell>
          <table:covered-table-cell table:number-columns-repeated="2" table:style-name="ce56"/>
          <table:table-cell table:style-name="ce64"/>
          <table:table-cell table:style-name="ce64" office:value-type="string" table:number-columns-spanned="4" table:number-rows-spanned="1">
            <text:p>Zone 2 : 491 / 123</text:p>
          </table:table-cell>
          <table:covered-table-cell table:number-columns-repeated="2" table:style-name="ce56"/>
          <table:covered-table-cell table:style-name="ce64"/>
          <table:covered-table-cell table:style-name="ce75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3 : 543 / 136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3 : 340 / 85</text:p>
          </table:table-cell>
          <table:covered-table-cell table:number-columns-repeated="2" table:style-name="ce56"/>
          <table:table-cell table:style-name="ce64"/>
          <table:covered-table-cell table:style-name="ce75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4 : 445 / 112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4 : 341 / 86</text:p>
          </table:table-cell>
          <table:covered-table-cell table:number-columns-repeated="2" table:style-name="ce56"/>
          <table:table-cell table:style-name="ce64"/>
          <table:covered-table-cell table:style-name="ce75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1"/>
          <table:covered-table-cell table:style-name="ce20"/>
          <table:covered-table-cell table:style-name="ce34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covered-table-cell table:style-name="ce34"/>
          <table:table-cell table:style-name="ce78"/>
          <table:table-cell table:style-name="ce84"/>
          <table:table-cell table:style-name="ce87" table:number-columns-repeated="1009"/>
        </table:table-row>
        <table:table-row table:style-name="ro4">
          <table:table-cell table:style-name="ce7" office:value-type="float" office:value="44">
            <text:p>44</text:p>
          </table:table-cell>
          <table:table-cell table:style-name="ce15"/>
          <table:table-cell table:style-name="ce24" office:value-type="string">
            <text:p>GHINZONE Christian</text:p>
          </table:table-cell>
          <table:table-cell table:style-name="ce39" office:value-type="string">
            <text:p>18° RC</text:p>
          </table:table-cell>
          <table:table-cell table:style-name="ce53" table:formula="of:=(136-10+1)*100/136" office:value-type="float" office:value="93.3823529411765">
            <text:p>93,382</text:p>
          </table:table-cell>
          <table:table-cell table:style-name="ce59"/>
          <table:table-cell table:style-name="ce53" table:formula="of:=(136-15+1)*100/136" office:value-type="float" office:value="89.7058823529412">
            <text:p>89,706</text:p>
          </table:table-cell>
          <table:table-cell table:style-name="ce67"/>
          <table:table-cell table:style-name="ce53" office:value-type="float" office:value="0">
            <text:p>0,000</text:p>
          </table:table-cell>
          <table:table-cell table:style-name="ce59"/>
          <table:table-cell table:style-name="ce53" office:value-type="float" office:value="0">
            <text:p>0,000</text:p>
          </table:table-cell>
          <table:table-cell table:style-name="ce67"/>
          <table:table-cell table:style-name="ce50" table:formula="of:=[.K70]+[.I70]+[.G70]+[.E70]" office:value-type="float" office:value="183.088235294118">
            <text:p>183,088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45">
            <text:p>45</text:p>
          </table:table-cell>
          <table:table-cell table:style-name="ce13"/>
          <table:table-cell table:style-name="ce22" office:value-type="string">
            <text:p>BRANA Jean</text:p>
          </table:table-cell>
          <table:table-cell table:style-name="ce36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6-8+1)*100/86" office:value-type="float" office:value="91.8604651162791">
            <text:p>91,860</text:p>
          </table:table-cell>
          <table:table-cell table:style-name="ce59"/>
          <table:table-cell table:style-name="ce50" table:formula="of:=(86-9+1)*100/86" office:value-type="float" office:value="90.6976744186047">
            <text:p>90,698</text:p>
          </table:table-cell>
          <table:table-cell table:style-name="ce67"/>
          <table:table-cell table:style-name="ce50" table:formula="of:=[.K71]+[.I71]+[.G71]+[.E71]" office:value-type="float" office:value="182.558139534884">
            <text:p>182,558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46">
            <text:p>46</text:p>
          </table:table-cell>
          <table:table-cell table:style-name="ce13"/>
          <table:table-cell table:style-name="ce22" office:value-type="string">
            <text:p>FONSECA DE FARIA</text:p>
          </table:table-cell>
          <table:table-cell table:style-name="ce36" office:value-type="string">
            <text:p>14° RC</text:p>
          </table:table-cell>
          <table:table-cell table:style-name="ce50" table:formula="of:=(118-3+1)*100/118" office:value-type="float" office:value="98.3050847457627">
            <text:p>98,305</text:p>
          </table:table-cell>
          <table:table-cell table:style-name="ce59"/>
          <table:table-cell table:style-name="ce50" table:formula="of:=(118-20+1)*100/118" office:value-type="float" office:value="83.8983050847458">
            <text:p>83,898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72]+[.I72]+[.G72]+[.E72]" office:value-type="float" office:value="182.203389830508">
            <text:p>182,203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47">
            <text:p>47</text:p>
          </table:table-cell>
          <table:table-cell table:style-name="ce13"/>
          <table:table-cell table:style-name="ce22" office:value-type="string">
            <text:p>RODRIGUEZ Angel</text:p>
          </table:table-cell>
          <table:table-cell table:style-name="ce36" office:value-type="string">
            <text:p>18° RC</text:p>
          </table:table-cell>
          <table:table-cell table:style-name="ce50" table:formula="of:=(118-11+1)*100/118" office:value-type="float" office:value="91.5254237288136">
            <text:p>91,525</text:p>
          </table:table-cell>
          <table:table-cell table:style-name="ce59"/>
          <table:table-cell table:style-name="ce50" table:formula="of:=(118-19+1)*100/118" office:value-type="float" office:value="84.7457627118644">
            <text:p>84,746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73]+[.I73]+[.G73]+[.E73]" office:value-type="float" office:value="176.271186440678">
            <text:p>176,27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48">
            <text:p>48</text:p>
          </table:table-cell>
          <table:table-cell table:style-name="ce13"/>
          <table:table-cell table:style-name="ce22" office:value-type="string">
            <text:p>FERREIRA SILVA Antonio</text:p>
          </table:table-cell>
          <table:table-cell table:style-name="ce36" office:value-type="string">
            <text:p>17° RC</text:p>
          </table:table-cell>
          <table:table-cell table:style-name="ce50" table:formula="of:=(118-22+1)*100/118" office:value-type="float" office:value="82.2033898305085">
            <text:p>82,203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123-10+1)*100/123" office:value-type="float" office:value="92.6829268292683">
            <text:p>92,683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74]+[.I74]+[.G74]+[.E74]" office:value-type="float" office:value="174.886316659777">
            <text:p>174,886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49">
            <text:p>49</text:p>
          </table:table-cell>
          <table:table-cell table:style-name="ce13"/>
          <table:table-cell table:style-name="ce22" office:value-type="string">
            <text:p>SIRGHIE &amp; GUERET</text:p>
          </table:table-cell>
          <table:table-cell table:style-name="ce36" office:value-type="string">
            <text:p>14° RC</text:p>
          </table:table-cell>
          <table:table-cell table:style-name="ce50" table:formula="of:=(131-16+1)*100/131" office:value-type="float" office:value="88.5496183206107">
            <text:p>88,550</text:p>
          </table:table-cell>
          <table:table-cell table:style-name="ce59"/>
          <table:table-cell table:style-name="ce50" table:formula="of:=(131-20+1)*100/131" office:value-type="float" office:value="85.4961832061069">
            <text:p>85,496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75]+[.I75]+[.G75]+[.E75]" office:value-type="float" office:value="174.045801526718">
            <text:p>174,04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50">
            <text:p>50</text:p>
          </table:table-cell>
          <table:table-cell table:style-name="ce13"/>
          <table:table-cell table:style-name="ce22" office:value-type="string">
            <text:p>PEROLLE Patrick</text:p>
          </table:table-cell>
          <table:table-cell table:style-name="ce36" office:value-type="string">
            <text:p>18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123-2)*100/123" office:value-type="float" office:value="98.3739837398374">
            <text:p>98,374</text:p>
          </table:table-cell>
          <table:table-cell table:style-name="ce59"/>
          <table:table-cell table:style-name="ce50" table:formula="of:=(123-32+1)*100/123" office:value-type="float" office:value="74.7967479674797">
            <text:p>74,797</text:p>
          </table:table-cell>
          <table:table-cell table:style-name="ce67"/>
          <table:table-cell table:style-name="ce50" table:formula="of:=[.K76]+[.I76]+[.G76]+[.E76]" office:value-type="float" office:value="173.170731707317">
            <text:p>173,17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51">
            <text:p>51</text:p>
          </table:table-cell>
          <table:table-cell table:style-name="ce13"/>
          <table:table-cell table:style-name="ce22" office:value-type="string">
            <text:p>ERMERY Pierre</text:p>
          </table:table-cell>
          <table:table-cell table:style-name="ce36" office:value-type="string">
            <text:p>18° RC</text:p>
          </table:table-cell>
          <table:table-cell table:style-name="ce50" table:formula="of:=(118-8+1)*100/118" office:value-type="float" office:value="94.0677966101695">
            <text:p>94,068</text:p>
          </table:table-cell>
          <table:table-cell table:style-name="ce59"/>
          <table:table-cell table:style-name="ce50" table:formula="of:=(118-31+1)*100/118" office:value-type="float" office:value="74.5762711864407">
            <text:p>74,576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77]+[.I77]+[.G77]+[.E77]" office:value-type="float" office:value="168.64406779661">
            <text:p>168,64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52">
            <text:p>52</text:p>
          </table:table-cell>
          <table:table-cell table:style-name="ce13"/>
          <table:table-cell table:style-name="ce22" office:value-type="string">
            <text:p>PELLET Kevin</text:p>
          </table:table-cell>
          <table:table-cell table:style-name="ce36" office:value-type="string">
            <text:p>14° RC</text:p>
          </table:table-cell>
          <table:table-cell table:style-name="ce50" table:formula="of:=(131-106+1)*100/131" office:value-type="float" office:value="19.8473282442748">
            <text:p>19,847</text:p>
          </table:table-cell>
          <table:table-cell table:style-name="ce59"/>
          <table:table-cell table:style-name="ce50" table:formula="of:=(131-129+1)*100/131" office:value-type="float" office:value="2.29007633587786">
            <text:p>2,290</text:p>
          </table:table-cell>
          <table:table-cell table:style-name="ce67"/>
          <table:table-cell table:style-name="ce50" table:formula="of:=(123-21+1)*100/123" office:value-type="float" office:value="83.739837398374">
            <text:p>83,740</text:p>
          </table:table-cell>
          <table:table-cell table:style-name="ce59"/>
          <table:table-cell table:style-name="ce50" table:formula="of:=(123-48+1)*100/123" office:value-type="float" office:value="61.7886178861789">
            <text:p>61,789</text:p>
          </table:table-cell>
          <table:table-cell table:style-name="ce67"/>
          <table:table-cell table:style-name="ce50" table:formula="of:=[.K78]+[.I78]+[.G78]+[.E78]" office:value-type="float" office:value="167.665859864706">
            <text:p>167,66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53">
            <text:p>53</text:p>
          </table:table-cell>
          <table:table-cell table:style-name="ce13"/>
          <table:table-cell table:style-name="ce22" office:value-type="string">
            <text:p>SAINT-MARC Joël</text:p>
          </table:table-cell>
          <table:table-cell table:style-name="ce36" office:value-type="string">
            <text:p>18° RC</text:p>
          </table:table-cell>
          <table:table-cell table:style-name="ce50" table:formula="of:=(136-17+1)*100/136" office:value-type="float" office:value="88.2352941176471">
            <text:p>88,235</text:p>
          </table:table-cell>
          <table:table-cell table:style-name="ce59"/>
          <table:table-cell table:style-name="ce50" table:formula="of:=(136-30+1)*100/136" office:value-type="float" office:value="78.6764705882353">
            <text:p>78,676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79]+[.I79]+[.G79]+[.E79]" office:value-type="float" office:value="166.911764705882">
            <text:p>166,912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54">
            <text:p>54</text:p>
          </table:table-cell>
          <table:table-cell table:style-name="ce13"/>
          <table:table-cell table:style-name="ce22" office:value-type="string">
            <text:p>MOULIE Jean-Pierre</text:p>
          </table:table-cell>
          <table:table-cell table:style-name="ce36" office:value-type="string">
            <text:p>18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123-16+1)*100/123" office:value-type="float" office:value="87.8048780487805">
            <text:p>87,805</text:p>
          </table:table-cell>
          <table:table-cell table:style-name="ce59"/>
          <table:table-cell table:style-name="ce50" table:formula="of:=(123-28+1)*100/123" office:value-type="float" office:value="78.0487804878049">
            <text:p>78,049</text:p>
          </table:table-cell>
          <table:table-cell table:style-name="ce67"/>
          <table:table-cell table:style-name="ce50" table:formula="of:=[.K80]+[.I80]+[.G80]+[.E80]" office:value-type="float" office:value="165.853658536585">
            <text:p>165,85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55">
            <text:p>55</text:p>
          </table:table-cell>
          <table:table-cell table:style-name="ce13"/>
          <table:table-cell table:style-name="ce22" office:value-type="string">
            <text:p>DUPRE Nahia</text:p>
          </table:table-cell>
          <table:table-cell table:style-name="ce36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6-6+1)*100/86" office:value-type="float" office:value="94.1860465116279">
            <text:p>94,186</text:p>
          </table:table-cell>
          <table:table-cell table:style-name="ce59"/>
          <table:table-cell table:style-name="ce50" table:formula="of:=(86-26+1)*100/86" office:value-type="float" office:value="70.9302325581395">
            <text:p>70,930</text:p>
          </table:table-cell>
          <table:table-cell table:style-name="ce67"/>
          <table:table-cell table:style-name="ce50" table:formula="of:=[.K81]+[.I81]+[.G81]+[.E81]" office:value-type="float" office:value="165.116279069767">
            <text:p>165,11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56">
            <text:p>56</text:p>
          </table:table-cell>
          <table:table-cell table:style-name="ce13"/>
          <table:table-cell table:style-name="ce22" office:value-type="string">
            <text:p>AFONSO Manuel</text:p>
          </table:table-cell>
          <table:table-cell table:style-name="ce36" office:value-type="string">
            <text:p>18° RC</text:p>
          </table:table-cell>
          <table:table-cell table:style-name="ce50" table:formula="of:=(118-5+1)*100/118" office:value-type="float" office:value="96.6101694915254">
            <text:p>96,610</text:p>
          </table:table-cell>
          <table:table-cell table:style-name="ce59"/>
          <table:table-cell table:style-name="ce50" table:formula="of:=(118-43+1)*100/118" office:value-type="float" office:value="64.406779661017">
            <text:p>64,407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82]+[.I82]+[.G82]+[.E82]" office:value-type="float" office:value="161.016949152542">
            <text:p>161,017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57">
            <text:p>57</text:p>
          </table:table-cell>
          <table:table-cell table:style-name="ce13"/>
          <table:table-cell table:style-name="ce22" office:value-type="string">
            <text:p>SCHRYVERS Alphonse</text:p>
          </table:table-cell>
          <table:table-cell table:style-name="ce36" office:value-type="string">
            <text:p>17° RC</text:p>
          </table:table-cell>
          <table:table-cell table:style-name="ce50" table:formula="of:=(112-92+1)*100/112" office:value-type="float" office:value="18.75">
            <text:p>18,750</text:p>
          </table:table-cell>
          <table:table-cell table:style-name="ce59"/>
          <table:table-cell table:style-name="ce50" table:formula="of:=(112-111+1)*100/112" office:value-type="float" office:value="1.78571428571429">
            <text:p>1,786</text:p>
          </table:table-cell>
          <table:table-cell table:style-name="ce67"/>
          <table:table-cell table:style-name="ce50" table:formula="of:=(85-4+1)*100/85" office:value-type="float" office:value="96.4705882352941">
            <text:p>96,471</text:p>
          </table:table-cell>
          <table:table-cell table:style-name="ce59"/>
          <table:table-cell table:style-name="ce50" table:formula="of:=(85-49+1)*100/85" office:value-type="float" office:value="43.5294117647059">
            <text:p>43,529</text:p>
          </table:table-cell>
          <table:table-cell table:style-name="ce67"/>
          <table:table-cell table:style-name="ce50" table:formula="of:=[.K83]+[.I83]+[.G83]+[.E83]" office:value-type="float" office:value="160.535714285714">
            <text:p>160,53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58">
            <text:p>58</text:p>
          </table:table-cell>
          <table:table-cell table:style-name="ce13"/>
          <table:table-cell table:style-name="ce22" office:value-type="string">
            <text:p>PEYROU Christian</text:p>
          </table:table-cell>
          <table:table-cell table:style-name="ce36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6-13+1)*100/86" office:value-type="float" office:value="86.046511627907">
            <text:p>86,047</text:p>
          </table:table-cell>
          <table:table-cell table:style-name="ce59"/>
          <table:table-cell table:style-name="ce50" table:formula="of:=(86-24+1)*100/86" office:value-type="float" office:value="73.2558139534884">
            <text:p>73,256</text:p>
          </table:table-cell>
          <table:table-cell table:style-name="ce67"/>
          <table:table-cell table:style-name="ce50" table:formula="of:=[.K84]+[.I84]+[.G84]+[.E84]" office:value-type="float" office:value="159.302325581395">
            <text:p>159,302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59">
            <text:p>59</text:p>
          </table:table-cell>
          <table:table-cell table:style-name="ce13"/>
          <table:table-cell table:style-name="ce22" office:value-type="string">
            <text:p>ARMENGAUD Jean-Bruce</text:p>
          </table:table-cell>
          <table:table-cell table:style-name="ce36" office:value-type="string">
            <text:p>18° RC</text:p>
          </table:table-cell>
          <table:table-cell table:style-name="ce50" table:formula="of:=(136-29+1)*100/136" office:value-type="float" office:value="79.4117647058823">
            <text:p>79,412</text:p>
          </table:table-cell>
          <table:table-cell table:style-name="ce59"/>
          <table:table-cell table:style-name="ce50" table:formula="of:=(136-89+1)*100/136" office:value-type="float" office:value="35.2941176470588">
            <text:p>35,294</text:p>
          </table:table-cell>
          <table:table-cell table:style-name="ce67"/>
          <table:table-cell table:style-name="ce50" table:formula="of:=(123-70+1)*100/123" office:value-type="float" office:value="43.9024390243903">
            <text:p>43,902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85]+[.I85]+[.G85]+[.E85]" office:value-type="float" office:value="158.608321377331">
            <text:p>158,60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60">
            <text:p>60</text:p>
          </table:table-cell>
          <table:table-cell table:style-name="ce13"/>
          <table:table-cell table:style-name="ce22" office:value-type="string">
            <text:p>CHARVOLIN Romain</text:p>
          </table:table-cell>
          <table:table-cell table:style-name="ce36" office:value-type="string">
            <text:p>13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9-14+1)*100/89" office:value-type="float" office:value="85.3932584269663">
            <text:p>85,393</text:p>
          </table:table-cell>
          <table:table-cell table:style-name="ce59"/>
          <table:table-cell table:style-name="ce50" table:formula="of:=(89-26+1)*100/89" office:value-type="float" office:value="71.9101123595506">
            <text:p>71,910</text:p>
          </table:table-cell>
          <table:table-cell table:style-name="ce67"/>
          <table:table-cell table:style-name="ce50" table:formula="of:=[.K86]+[.I86]+[.G86]+[.E86]" office:value-type="float" office:value="157.303370786517">
            <text:p>157,303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61">
            <text:p>61</text:p>
          </table:table-cell>
          <table:table-cell table:style-name="ce13"/>
          <table:table-cell table:style-name="ce22" office:value-type="string">
            <text:p>COURTADE Didier</text:p>
          </table:table-cell>
          <table:table-cell table:style-name="ce36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6-7+1)*100/86" office:value-type="float" office:value="93.0232558139535">
            <text:p>93,023</text:p>
          </table:table-cell>
          <table:table-cell table:style-name="ce59"/>
          <table:table-cell table:style-name="ce50" table:formula="of:=(86-34+1)*100/86" office:value-type="float" office:value="61.6279069767442">
            <text:p>61,628</text:p>
          </table:table-cell>
          <table:table-cell table:style-name="ce67"/>
          <table:table-cell table:style-name="ce50" table:formula="of:=[.K87]+[.I87]+[.G87]+[.E87]" office:value-type="float" office:value="154.651162790698">
            <text:p>154,65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62">
            <text:p>62</text:p>
          </table:table-cell>
          <table:table-cell table:style-name="ce13"/>
          <table:table-cell table:style-name="ce22" office:value-type="string">
            <text:p>RIAD AZIZ</text:p>
          </table:table-cell>
          <table:table-cell table:style-name="ce36" office:value-type="string">
            <text:p>14° RC</text:p>
          </table:table-cell>
          <table:table-cell table:style-name="ce50" table:formula="of:=(118-26+1)*100/118" office:value-type="float" office:value="78.8135593220339">
            <text:p>78,814</text:p>
          </table:table-cell>
          <table:table-cell table:style-name="ce59"/>
          <table:table-cell table:style-name="ce50" table:formula="of:=(118-30+1)*100/118" office:value-type="float" office:value="75.4237288135593">
            <text:p>75,424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88]+[.I88]+[.G88]+[.E88]" office:value-type="float" office:value="154.237288135593">
            <text:p>154,237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63">
            <text:p>63</text:p>
          </table:table-cell>
          <table:table-cell table:style-name="ce13"/>
          <table:table-cell table:style-name="ce22" office:value-type="string">
            <text:p>STIRBU Nicolae</text:p>
          </table:table-cell>
          <table:table-cell table:style-name="ce36" office:value-type="string">
            <text:p>17° RC</text:p>
          </table:table-cell>
          <table:table-cell table:style-name="ce50" table:formula="of:=(112-35+1)*100/112" office:value-type="float" office:value="69.6428571428571">
            <text:p>69,643</text:p>
          </table:table-cell>
          <table:table-cell table:style-name="ce59"/>
          <table:table-cell table:style-name="ce50" table:formula="of:=(112-97+1)*100/112" office:value-type="float" office:value="14.2857142857143">
            <text:p>14,286</text:p>
          </table:table-cell>
          <table:table-cell table:style-name="ce67"/>
          <table:table-cell table:style-name="ce50" table:formula="of:=(86-54+1)*100/86" office:value-type="float" office:value="38.3720930232558">
            <text:p>38,372</text:p>
          </table:table-cell>
          <table:table-cell table:style-name="ce59"/>
          <table:table-cell table:style-name="ce50" table:formula="of:=(86-60+1)*100/86" office:value-type="float" office:value="31.3953488372093">
            <text:p>31,395</text:p>
          </table:table-cell>
          <table:table-cell table:style-name="ce67"/>
          <table:table-cell table:style-name="ce50" table:formula="of:=[.K89]+[.I89]+[.G89]+[.E89]" office:value-type="float" office:value="153.696013289037">
            <text:p>153,69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64">
            <text:p>64</text:p>
          </table:table-cell>
          <table:table-cell table:style-name="ce13"/>
          <table:table-cell table:style-name="ce22" office:value-type="string">
            <text:p>PUNTOUS Yves</text:p>
          </table:table-cell>
          <table:table-cell table:style-name="ce36" office:value-type="string">
            <text:p>17° RC</text:p>
          </table:table-cell>
          <table:table-cell table:style-name="ce50" table:formula="of:=(112-14+1)*100/112" office:value-type="float" office:value="88.3928571428571">
            <text:p>88,393</text:p>
          </table:table-cell>
          <table:table-cell table:style-name="ce59"/>
          <table:table-cell table:style-name="ce50" table:formula="of:=(112-42+1)*100/112" office:value-type="float" office:value="63.3928571428571">
            <text:p>63,393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90]+[.I90]+[.G90]+[.E90]" office:value-type="float" office:value="151.785714285714">
            <text:p>151,78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65">
            <text:p>65</text:p>
          </table:table-cell>
          <table:table-cell table:style-name="ce13"/>
          <table:table-cell table:style-name="ce22" office:value-type="string">
            <text:p>ROUGIER David</text:p>
          </table:table-cell>
          <table:table-cell table:style-name="ce36" office:value-type="string">
            <text:p>12° RC</text:p>
          </table:table-cell>
          <table:table-cell table:style-name="ce50" table:formula="of:=(131-51+1)*100/131" office:value-type="float" office:value="61.8320610687023">
            <text:p>61,832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9-20+1)*100/89" office:value-type="float" office:value="78.6516853932584">
            <text:p>78,652</text:p>
          </table:table-cell>
          <table:table-cell table:style-name="ce59"/>
          <table:table-cell table:style-name="ce50" table:formula="of:=(89-81+1)*100/89" office:value-type="float" office:value="10.1123595505618">
            <text:p>10,112</text:p>
          </table:table-cell>
          <table:table-cell table:style-name="ce67"/>
          <table:table-cell table:style-name="ce50" table:formula="of:=[.K91]+[.I91]+[.G91]+[.E91]" office:value-type="float" office:value="150.596106012523">
            <text:p>150,596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66">
            <text:p>66</text:p>
          </table:table-cell>
          <table:table-cell table:style-name="ce13"/>
          <table:table-cell table:style-name="ce20" office:value-type="string">
            <text:p>COUTURE Philippe</text:p>
          </table:table-cell>
          <table:table-cell table:style-name="ce37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5-21+1)*100/85" office:value-type="float" office:value="76.4705882352941">
            <text:p>76,471</text:p>
          </table:table-cell>
          <table:table-cell table:style-name="ce59"/>
          <table:table-cell table:style-name="ce51" table:formula="of:=(85-23+1)*100/85" office:value-type="float" office:value="74.1176470588235">
            <text:p>74,118</text:p>
          </table:table-cell>
          <table:table-cell table:style-name="ce67"/>
          <table:table-cell table:style-name="ce51" table:formula="of:=[.K92]+[.I92]+[.G92]+[.E92]" office:value-type="float" office:value="150.588235294118">
            <text:p>150,58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67">
            <text:p>67</text:p>
          </table:table-cell>
          <table:table-cell table:style-name="ce13"/>
          <table:table-cell table:style-name="ce22" office:value-type="string">
            <text:p>DIAS Luis</text:p>
          </table:table-cell>
          <table:table-cell table:style-name="ce36" office:value-type="string">
            <text:p>18° RC</text:p>
          </table:table-cell>
          <table:table-cell table:style-name="ce50" table:formula="of:=(136-5+1)*100/136" office:value-type="float" office:value="97.0588235294118">
            <text:p>97,059</text:p>
          </table:table-cell>
          <table:table-cell table:style-name="ce59"/>
          <table:table-cell table:style-name="ce50" table:formula="of:=(136-114+1)*100/136" office:value-type="float" office:value="16.9117647058824">
            <text:p>16,912</text:p>
          </table:table-cell>
          <table:table-cell table:style-name="ce67"/>
          <table:table-cell table:style-name="ce50" table:formula="of:=(85-58+1)*100/85" office:value-type="float" office:value="32.9411764705882">
            <text:p>32,941</text:p>
          </table:table-cell>
          <table:table-cell table:style-name="ce59"/>
          <table:table-cell table:style-name="ce50" table:formula="of:=(85-84+1)*100/85" office:value-type="float" office:value="2.35294117647059">
            <text:p>2,353</text:p>
          </table:table-cell>
          <table:table-cell table:style-name="ce67"/>
          <table:table-cell table:style-name="ce50" table:formula="of:=[.K93]+[.I93]+[.G93]+[.E93]" office:value-type="float" office:value="149.264705882353">
            <text:p>149,265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68">
            <text:p>68</text:p>
          </table:table-cell>
          <table:table-cell table:style-name="ce13"/>
          <table:table-cell table:style-name="ce20" office:value-type="string">
            <text:p>PORTAL Julie</text:p>
          </table:table-cell>
          <table:table-cell table:style-name="ce37" office:value-type="string">
            <text:p>13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9-5+1)*100/89" office:value-type="float" office:value="95.5056179775281">
            <text:p>95,506</text:p>
          </table:table-cell>
          <table:table-cell table:style-name="ce59"/>
          <table:table-cell table:style-name="ce51" table:formula="of:=(89-43+1)*100/89" office:value-type="float" office:value="52.8089887640449">
            <text:p>52,809</text:p>
          </table:table-cell>
          <table:table-cell table:style-name="ce67"/>
          <table:table-cell table:style-name="ce51" table:formula="of:=[.K94]+[.I94]+[.G94]+[.E94]" office:value-type="float" office:value="148.314606741573">
            <text:p>148,315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69">
            <text:p>69</text:p>
          </table:table-cell>
          <table:table-cell table:style-name="ce13"/>
          <table:table-cell table:style-name="ce22" office:value-type="string">
            <text:p>JOURDAIN Léon</text:p>
          </table:table-cell>
          <table:table-cell table:style-name="ce36" office:value-type="string">
            <text:p>18° RC</text:p>
          </table:table-cell>
          <table:table-cell table:style-name="ce50" table:formula="of:=(118-53+1)*100/118" office:value-type="float" office:value="55.9322033898305">
            <text:p>55,932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123-12+1)*100/123" office:value-type="float" office:value="91.0569105691057">
            <text:p>91,057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95]+[.I95]+[.G95]+[.E95]" office:value-type="float" office:value="146.989113958936">
            <text:p>146,989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70">
            <text:p>70</text:p>
          </table:table-cell>
          <table:table-cell table:style-name="ce13"/>
          <table:table-cell table:style-name="ce22" office:value-type="string">
            <text:p>GARRABOS Claude</text:p>
          </table:table-cell>
          <table:table-cell table:style-name="ce36" office:value-type="string">
            <text:p>17° RC</text:p>
          </table:table-cell>
          <table:table-cell table:style-name="ce50" table:formula="of:=(112-44+1)*100/112" office:value-type="float" office:value="61.6071428571429">
            <text:p>61,607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5-15+1)*100/85" office:value-type="float" office:value="83.5294117647059">
            <text:p>83,529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96]+[.I96]+[.G96]+[.E96]" office:value-type="float" office:value="145.136554621849">
            <text:p>145,137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71">
            <text:p>71</text:p>
          </table:table-cell>
          <table:table-cell table:style-name="ce13"/>
          <table:table-cell table:style-name="ce20" office:value-type="string">
            <text:p>LOY Nicolas</text:p>
          </table:table-cell>
          <table:table-cell table:style-name="ce37" office:value-type="string">
            <text:p>13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9-24+1)*100/89" office:value-type="float" office:value="74.1573033707865">
            <text:p>74,157</text:p>
          </table:table-cell>
          <table:table-cell table:style-name="ce59"/>
          <table:table-cell table:style-name="ce51" table:formula="of:=(89-28+1)*100/89" office:value-type="float" office:value="69.6629213483146">
            <text:p>69,663</text:p>
          </table:table-cell>
          <table:table-cell table:style-name="ce67"/>
          <table:table-cell table:style-name="ce51" table:formula="of:=[.K97]+[.I97]+[.G97]+[.E97]" office:value-type="float" office:value="143.820224719101">
            <text:p>143,82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72">
            <text:p>72</text:p>
          </table:table-cell>
          <table:table-cell table:style-name="ce13"/>
          <table:table-cell table:style-name="ce22" office:value-type="string">
            <text:p>Team PERREIRA-PICARD</text:p>
          </table:table-cell>
          <table:table-cell table:style-name="ce36" office:value-type="string">
            <text:p>17° RC</text:p>
          </table:table-cell>
          <table:table-cell table:style-name="ce50" table:formula="of:=(112-13+1)*100/112" office:value-type="float" office:value="89.2857142857143">
            <text:p>89,286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5-43+1)*100/85" office:value-type="float" office:value="50.5882352941176">
            <text:p>50,588</text:p>
          </table:table-cell>
          <table:table-cell table:style-name="ce59"/>
          <table:table-cell table:style-name="ce50" table:formula="of:=(85-83+1)*100/85" office:value-type="float" office:value="3.52941176470588">
            <text:p>3,529</text:p>
          </table:table-cell>
          <table:table-cell table:style-name="ce67"/>
          <table:table-cell table:style-name="ce50" table:formula="of:=[.K98]+[.I98]+[.G98]+[.E98]" office:value-type="float" office:value="143.403361344538">
            <text:p>143,403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73">
            <text:p>73</text:p>
          </table:table-cell>
          <table:table-cell table:style-name="ce13"/>
          <table:table-cell table:style-name="ce22" office:value-type="string">
            <text:p>PEREIRA David</text:p>
          </table:table-cell>
          <table:table-cell table:style-name="ce36" office:value-type="string">
            <text:p>18° RC</text:p>
          </table:table-cell>
          <table:table-cell table:style-name="ce50" table:formula="of:=(118-18+1)*100/118" office:value-type="float" office:value="85.593220338983">
            <text:p>85,593</text:p>
          </table:table-cell>
          <table:table-cell table:style-name="ce59"/>
          <table:table-cell table:style-name="ce50" table:formula="of:=(118-52+1)*100/118" office:value-type="float" office:value="56.7796610169492">
            <text:p>56,78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99]+[.I99]+[.G99]+[.E99]" office:value-type="float" office:value="142.372881355932">
            <text:p>142,373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74">
            <text:p>74</text:p>
          </table:table-cell>
          <table:table-cell table:style-name="ce13"/>
          <table:table-cell table:style-name="ce20" office:value-type="string">
            <text:p>HENNART Jean-Claude</text:p>
          </table:table-cell>
          <table:table-cell table:style-name="ce37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123-24+1)*100/123" office:value-type="float" office:value="81.3008130081301">
            <text:p>81,301</text:p>
          </table:table-cell>
          <table:table-cell table:style-name="ce59"/>
          <table:table-cell table:style-name="ce51" table:formula="of:=(123-49+1)*100/123" office:value-type="float" office:value="60.9756097560976">
            <text:p>60,976</text:p>
          </table:table-cell>
          <table:table-cell table:style-name="ce67"/>
          <table:table-cell table:style-name="ce51" table:formula="of:=[.K100]+[.I100]+[.G100]+[.E100]" office:value-type="float" office:value="142.276422764228">
            <text:p>142,27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75">
            <text:p>75</text:p>
          </table:table-cell>
          <table:table-cell table:style-name="ce13"/>
          <table:table-cell table:style-name="ce22" office:value-type="string">
            <text:p>JAVELAUD Didier</text:p>
          </table:table-cell>
          <table:table-cell table:style-name="ce36" office:value-type="string">
            <text:p>12° RC</text:p>
          </table:table-cell>
          <table:table-cell table:style-name="ce50" table:formula="of:=(131-39+1)*100/131" office:value-type="float" office:value="70.9923664122137">
            <text:p>70,992</text:p>
          </table:table-cell>
          <table:table-cell table:style-name="ce59"/>
          <table:table-cell table:style-name="ce50" table:formula="of:=(131-41+1)*100/131" office:value-type="float" office:value="69.4656488549618">
            <text:p>69,466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01]+[.I101]+[.G101]+[.E101]" office:value-type="float" office:value="140.458015267176">
            <text:p>140,45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76">
            <text:p>76</text:p>
          </table:table-cell>
          <table:table-cell table:style-name="ce13"/>
          <table:table-cell table:style-name="ce22" office:value-type="string">
            <text:p>BECHE-FRUIT</text:p>
          </table:table-cell>
          <table:table-cell table:style-name="ce36" office:value-type="string">
            <text:p>17° RC</text:p>
          </table:table-cell>
          <table:table-cell table:style-name="ce50" table:formula="of:=(112-70+1)*100/112" office:value-type="float" office:value="38.3928571428571">
            <text:p>38,393</text:p>
          </table:table-cell>
          <table:table-cell table:style-name="ce59"/>
          <table:table-cell table:style-name="ce50" table:formula="of:=(112-90+1)*100/112" office:value-type="float" office:value="20.5357142857143">
            <text:p>20,536</text:p>
          </table:table-cell>
          <table:table-cell table:style-name="ce67"/>
          <table:table-cell table:style-name="ce50" table:formula="of:=(85-19+1)*100/85" office:value-type="float" office:value="78.8235294117647">
            <text:p>78,824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02]+[.I102]+[.G102]+[.E102]" office:value-type="float" office:value="137.752100840336">
            <text:p>137,752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77">
            <text:p>77</text:p>
          </table:table-cell>
          <table:table-cell table:style-name="ce13"/>
          <table:table-cell table:style-name="ce22" office:value-type="string">
            <text:p>TARIF Michel</text:p>
          </table:table-cell>
          <table:table-cell table:style-name="ce36" office:value-type="string">
            <text:p>12° RC</text:p>
          </table:table-cell>
          <table:table-cell table:style-name="ce50" table:formula="of:=(118-29+1)*100/118" office:value-type="float" office:value="76.271186440678">
            <text:p>76,271</text:p>
          </table:table-cell>
          <table:table-cell table:style-name="ce59"/>
          <table:table-cell table:style-name="ce50" table:formula="of:=(118-47+1)*100/118" office:value-type="float" office:value="61.0169491525424">
            <text:p>61,017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03]+[.I103]+[.G103]+[.E103]" office:value-type="float" office:value="137.28813559322">
            <text:p>137,28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78">
            <text:p>78</text:p>
          </table:table-cell>
          <table:table-cell table:style-name="ce13"/>
          <table:table-cell table:style-name="ce22" office:value-type="string">
            <text:p>ROCHE Frédéric</text:p>
          </table:table-cell>
          <table:table-cell table:style-name="ce36" office:value-type="string">
            <text:p>12° RC</text:p>
          </table:table-cell>
          <table:table-cell table:style-name="ce50" table:formula="of:=(131-52+1)*100/131" office:value-type="float" office:value="61.0687022900763">
            <text:p>61,069</text:p>
          </table:table-cell>
          <table:table-cell table:style-name="ce59"/>
          <table:table-cell table:style-name="ce50" table:formula="of:=(131-88+1)*100/131" office:value-type="float" office:value="33.587786259542">
            <text:p>33,588</text:p>
          </table:table-cell>
          <table:table-cell table:style-name="ce67"/>
          <table:table-cell table:style-name="ce50" table:formula="of:=(89-53+1)*100/89" office:value-type="float" office:value="41.5730337078652">
            <text:p>41,573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04]+[.I104]+[.G104]+[.E104]" office:value-type="float" office:value="136.229522257484">
            <text:p>136,23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79">
            <text:p>79</text:p>
          </table:table-cell>
          <table:table-cell table:style-name="ce13"/>
          <table:table-cell table:style-name="ce22" office:value-type="string">
            <text:p>BOTHELO VRL</text:p>
          </table:table-cell>
          <table:table-cell table:style-name="ce36" office:value-type="string">
            <text:p>15° RC</text:p>
          </table:table-cell>
          <table:table-cell table:style-name="ce50" table:formula="of:=(112-6+1)*100/112" office:value-type="float" office:value="95.5357142857143">
            <text:p>95,536</text:p>
          </table:table-cell>
          <table:table-cell table:style-name="ce59"/>
          <table:table-cell table:style-name="ce50" table:formula="of:=(112-96+1)*100/112" office:value-type="float" office:value="15.1785714285714">
            <text:p>15,179</text:p>
          </table:table-cell>
          <table:table-cell table:style-name="ce67"/>
          <table:table-cell table:style-name="ce50" table:formula="of:=(86-69+1)*100/86" office:value-type="float" office:value="20.9302325581395">
            <text:p>20,93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05]+[.I105]+[.G105]+[.E105]" office:value-type="float" office:value="131.644518272425">
            <text:p>131,645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80">
            <text:p>80</text:p>
          </table:table-cell>
          <table:table-cell table:style-name="ce13"/>
          <table:table-cell table:style-name="ce22" office:value-type="string">
            <text:p>FERREIRA Firmino</text:p>
          </table:table-cell>
          <table:table-cell table:style-name="ce36" office:value-type="string">
            <text:p>12° RC</text:p>
          </table:table-cell>
          <table:table-cell table:style-name="ce50" table:formula="of:=(131-45+1)*100/131" office:value-type="float" office:value="66.412213740458">
            <text:p>66,412</text:p>
          </table:table-cell>
          <table:table-cell table:style-name="ce60"/>
          <table:table-cell table:style-name="ce50" table:formula="of:=(131-50+1)*100/131" office:value-type="float" office:value="62.5954198473282">
            <text:p>62,595</text:p>
          </table:table-cell>
          <table:table-cell table:style-name="ce68"/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table:formula="of:=[.K106]+[.I106]+[.G106]+[.E106]" office:value-type="float" office:value="129.007633587786">
            <text:p>129,00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81">
            <text:p>81</text:p>
          </table:table-cell>
          <table:table-cell table:style-name="ce13"/>
          <table:table-cell table:style-name="ce22" office:value-type="string">
            <text:p>DOS SANTOS Manuel</text:p>
          </table:table-cell>
          <table:table-cell table:style-name="ce36" office:value-type="string">
            <text:p>17° RC</text:p>
          </table:table-cell>
          <table:table-cell table:style-name="ce50" table:formula="of:=(112-102+1)*100/112" office:value-type="float" office:value="9.82142857142857">
            <text:p>9,821</text:p>
          </table:table-cell>
          <table:table-cell table:style-name="ce59"/>
          <table:table-cell table:style-name="ce50" table:formula="of:=(112-106+1)*100/112" office:value-type="float" office:value="6.25">
            <text:p>6,250</text:p>
          </table:table-cell>
          <table:table-cell table:style-name="ce67"/>
          <table:table-cell table:style-name="ce50" table:formula="of:=(86-30+1)*100/86" office:value-type="float" office:value="66.2790697674419">
            <text:p>66,279</text:p>
          </table:table-cell>
          <table:table-cell table:style-name="ce59"/>
          <table:table-cell table:style-name="ce50" table:formula="of:=(86-47+1)*100/86" office:value-type="float" office:value="46.5116279069767">
            <text:p>46,512</text:p>
          </table:table-cell>
          <table:table-cell table:style-name="ce67"/>
          <table:table-cell table:style-name="ce50" table:formula="of:=[.K107]+[.I107]+[.G107]+[.E107]" office:value-type="float" office:value="128.862126245847">
            <text:p>128,862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82">
            <text:p>82</text:p>
          </table:table-cell>
          <table:table-cell table:style-name="ce13"/>
          <table:table-cell table:style-name="ce22" office:value-type="string">
            <text:p>PEREIRA DIAS José</text:p>
          </table:table-cell>
          <table:table-cell table:style-name="ce36" office:value-type="string">
            <text:p>18° RC</text:p>
          </table:table-cell>
          <table:table-cell table:style-name="ce50" table:formula="of:=(118-42+1)*100/118" office:value-type="float" office:value="65.2542372881356">
            <text:p>65,254</text:p>
          </table:table-cell>
          <table:table-cell table:style-name="ce59"/>
          <table:table-cell table:style-name="ce50" table:formula="of:=(118-46+1)*100/118" office:value-type="float" office:value="61.864406779661">
            <text:p>61,864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08]+[.I108]+[.G108]+[.E108]" office:value-type="float" office:value="127.118644067797">
            <text:p>127,119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83">
            <text:p>83</text:p>
          </table:table-cell>
          <table:table-cell table:style-name="ce13"/>
          <table:table-cell table:style-name="ce22" office:value-type="string">
            <text:p>PEIRO Richard</text:p>
          </table:table-cell>
          <table:table-cell table:style-name="ce36" office:value-type="string">
            <text:p>18° RC</text:p>
          </table:table-cell>
          <table:table-cell table:style-name="ce50" table:formula="of:=(118-38+1)*100/118" office:value-type="float" office:value="68.6440677966102">
            <text:p>68,644</text:p>
          </table:table-cell>
          <table:table-cell table:style-name="ce59"/>
          <table:table-cell table:style-name="ce50" table:formula="of:=(118-51+1)*100/118" office:value-type="float" office:value="57.6271186440678">
            <text:p>57,627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09]+[.I109]+[.G109]+[.E109]" office:value-type="float" office:value="126.271186440678">
            <text:p>126,27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84">
            <text:p>84</text:p>
          </table:table-cell>
          <table:table-cell table:style-name="ce13"/>
          <table:table-cell table:style-name="ce22" office:value-type="string">
            <text:p>FAUCONNET Thierry</text:p>
          </table:table-cell>
          <table:table-cell table:style-name="ce36" office:value-type="string">
            <text:p>12° RC</text:p>
          </table:table-cell>
          <table:table-cell table:style-name="ce50" table:formula="of:=(131-43+1)*100/131" office:value-type="float" office:value="67.9389312977099">
            <text:p>67,939</text:p>
          </table:table-cell>
          <table:table-cell table:style-name="ce59"/>
          <table:table-cell table:style-name="ce50" table:formula="of:=(131-56+1)*100/131" office:value-type="float" office:value="58.0152671755725">
            <text:p>58,015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10]+[.I110]+[.G110]+[.E110]" office:value-type="float" office:value="125.954198473282">
            <text:p>125,954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85">
            <text:p>85</text:p>
          </table:table-cell>
          <table:table-cell table:style-name="ce13"/>
          <table:table-cell table:style-name="ce22" office:value-type="string">
            <text:p>DAKIA TAIBI</text:p>
          </table:table-cell>
          <table:table-cell table:style-name="ce36" office:value-type="string">
            <text:p>14° RC</text:p>
          </table:table-cell>
          <table:table-cell table:style-name="ce50" table:formula="of:=(118-15+1)*100/118" office:value-type="float" office:value="88.135593220339">
            <text:p>88,136</text:p>
          </table:table-cell>
          <table:table-cell table:style-name="ce60"/>
          <table:table-cell table:style-name="ce50" table:formula="of:=(118-76+1)*100/118" office:value-type="float" office:value="36.4406779661017">
            <text:p>36,441</text:p>
          </table:table-cell>
          <table:table-cell table:style-name="ce68"/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table:formula="of:=[.K111]+[.I111]+[.G111]+[.E111]" office:value-type="float" office:value="124.576271186441">
            <text:p>124,57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8" office:value-type="float" office:value="86">
            <text:p>86</text:p>
          </table:table-cell>
          <table:table-cell table:style-name="ce14"/>
          <table:table-cell table:style-name="ce23" office:value-type="string">
            <text:p>RAMOS Fernando</text:p>
          </table:table-cell>
          <table:table-cell table:style-name="ce40" office:value-type="string">
            <text:p>12° RC</text:p>
          </table:table-cell>
          <table:table-cell table:style-name="ce52" table:formula="of:=(131-36+1)*100/131" office:value-type="float" office:value="73.2824427480916">
            <text:p>73,282</text:p>
          </table:table-cell>
          <table:table-cell table:style-name="ce61"/>
          <table:table-cell table:style-name="ce52" table:formula="of:=(131-126+1)*100/131" office:value-type="float" office:value="4.58015267175573">
            <text:p>4,580</text:p>
          </table:table-cell>
          <table:table-cell table:style-name="ce69"/>
          <table:table-cell table:style-name="ce52" table:formula="of:=(89-51+1)*100/89" office:value-type="float" office:value="43.8202247191011">
            <text:p>43,820</text:p>
          </table:table-cell>
          <table:table-cell table:style-name="ce61"/>
          <table:table-cell table:style-name="ce52" office:value-type="float" office:value="0">
            <text:p>0,000</text:p>
          </table:table-cell>
          <table:table-cell table:style-name="ce69"/>
          <table:table-cell table:style-name="ce52" table:formula="of:=[.K112]+[.I112]+[.G112]+[.E112]" office:value-type="float" office:value="121.682820138948">
            <text:p>121,683</text:p>
          </table:table-cell>
          <table:table-cell table:style-name="ce82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2"/>
          <table:table-cell>
            <draw:frame table:end-cell-address="Feuille1.C118" table:end-x="3.747cm" table:end-y="0.185cm" draw:z-index="2" draw:name="Images 1" draw:style-name="gr1" draw:text-style-name="P1" svg:width="3.695cm" svg:height="2.066cm" svg:x="0.052cm" svg:y="0.161cm">
              <draw:image xlink:href="Pictures/200000050000517E00003D1E760D9B9E.svm" xlink:type="simple" xlink:show="embed" xlink:actuate="onLoad">
                <text:p/>
              </draw:image>
            </draw:frame>
          </table:table-cell>
          <table:table-cell table:style-name="ce29" office:value-type="string" table:number-columns-spanned="11" table:number-rows-spanned="2">
            <text:p>Championnat CISF 2026</text:p>
          </table:table-cell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2">
          <table:table-cell table:number-columns-repeated="3"/>
          <table:covered-table-cell table:number-columns-repeated="11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table-cell table:style-name="ce30" office:value-type="string" table:number-columns-spanned="11" table:number-rows-spanned="2">
            <text:p>Classement établi conformément à l'article 12 du Règlement des concours SEMI-NATIONAUX</text:p>
          </table:table-cell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covered-table-cell table:style-name="ce31"/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table-cell table:style-name="ce31" office:value-type="string" table:number-columns-spanned="9" table:number-rows-spanned="1">
            <text:p>231 Amateurs – 6 Régions &amp; Espagne</text:p>
          </table:table-cell>
          <table:covered-table-cell table:number-columns-repeated="8"/>
          <table:table-cell table:style-name="ce71" office:value-type="string" table:number-columns-spanned="2" table:number-rows-spanned="1">
            <text:p>Page 3</text:p>
          </table:table-cell>
          <table:covered-table-cell/>
          <table:table-cell table:style-name="ce84"/>
          <table:table-cell table:style-name="ce87" table:number-columns-repeated="1009"/>
        </table:table-row>
        <table:table-row table:style-name="ro3">
          <table:table-cell table:number-columns-repeated="3"/>
          <table:table-cell table:style-name="ce31"/>
          <table:table-cell table:number-columns-repeated="8"/>
          <table:table-cell table:style-name="ce71"/>
          <table:table-cell/>
          <table:table-cell table:style-name="ce84"/>
          <table:table-cell table:style-name="ce87" table:number-columns-repeated="1009"/>
        </table:table-row>
        <table:table-row table:style-name="ro1">
          <table:table-cell table:style-name="ce2" office:value-type="string" table:number-columns-spanned="1" table:number-rows-spanned="7">
            <text:p>Place</text:p>
          </table:table-cell>
          <table:table-cell table:style-name="ce9"/>
          <table:table-cell table:style-name="ce19" office:value-type="string" table:number-columns-spanned="1" table:number-rows-spanned="7">
            <text:p>Noms – Prénoms</text:p>
          </table:table-cell>
          <table:table-cell table:style-name="ce32" office:value-type="string" table:number-columns-spanned="1" table:number-rows-spanned="7">
            <text:p>Régions ou Pays</text:p>
          </table:table-cell>
          <table:table-cell table:style-name="ce45" office:value-type="string" table:number-columns-spanned="3" table:number-rows-spanned="1">
            <text:p>BRUXELLES</text:p>
          </table:table-cell>
          <table:covered-table-cell table:number-columns-repeated="2" table:style-name="ce55"/>
          <table:table-cell table:style-name="ce63"/>
          <table:table-cell table:style-name="ce63" office:value-type="string" table:number-columns-spanned="4" table:number-rows-spanned="1">
            <text:p>CALAIS</text:p>
          </table:table-cell>
          <table:covered-table-cell table:number-columns-repeated="2" table:style-name="ce55"/>
          <table:covered-table-cell table:style-name="ce63"/>
          <table:table-cell table:style-name="ce72" office:value-type="string" table:number-columns-spanned="1" table:number-rows-spanned="7">
            <text:p>TOTAL</text:p>
          </table:table-cell>
          <table:table-cell table:style-name="ce76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6" office:value-type="string" table:number-columns-spanned="3" table:number-rows-spanned="1">
            <text:p>04 Juillet 2026</text:p>
          </table:table-cell>
          <table:covered-table-cell table:number-columns-repeated="2" table:style-name="ce56"/>
          <table:table-cell table:style-name="ce64"/>
          <table:table-cell table:style-name="ce70" office:value-type="string" table:number-columns-spanned="4" table:number-rows-spanned="1">
            <text:p>01 Août 2026</text:p>
          </table:table-cell>
          <table:covered-table-cell table:number-columns-repeated="2" table:style-name="ce56"/>
          <table:covered-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1 : 524 / 131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1 : 355 / 89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2 : 469 / 118</text:p>
          </table:table-cell>
          <table:covered-table-cell table:number-columns-repeated="2" table:style-name="ce56"/>
          <table:table-cell table:style-name="ce64"/>
          <table:table-cell table:style-name="ce64" office:value-type="string" table:number-columns-spanned="4" table:number-rows-spanned="1">
            <text:p>Zone 2 : 491 / 123</text:p>
          </table:table-cell>
          <table:covered-table-cell table:number-columns-repeated="2" table:style-name="ce56"/>
          <table:covered-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3 : 543 / 136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3 : 340 / 85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4 : 445 / 112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4 : 341 / 86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1"/>
          <table:covered-table-cell table:style-name="ce20"/>
          <table:covered-table-cell table:style-name="ce34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covered-table-cell table:style-name="ce62"/>
          <table:table-cell table:style-name="ce78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87">
            <text:p>87</text:p>
          </table:table-cell>
          <table:table-cell table:style-name="ce13"/>
          <table:table-cell table:style-name="ce25" office:value-type="string">
            <text:p>DE ALMEIDA Fernand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6-29+1)*100/86" office:value-type="float" office:value="67.4418604651163">
            <text:p>67,442</text:p>
          </table:table-cell>
          <table:table-cell table:style-name="ce59"/>
          <table:table-cell table:style-name="ce50" table:formula="of:=(86-45+1)*100/86" office:value-type="float" office:value="48.8372093023256">
            <text:p>48,837</text:p>
          </table:table-cell>
          <table:table-cell table:style-name="ce67"/>
          <table:table-cell table:style-name="ce50" table:formula="of:=[.K126]+[.I126]+[.G126]+[.E126]" office:value-type="float" office:value="116.279069767442">
            <text:p>116,279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88">
            <text:p>88</text:p>
          </table:table-cell>
          <table:table-cell table:style-name="ce13"/>
          <table:table-cell table:style-name="ce25" office:value-type="string">
            <text:p>JANICAS Laraly</text:p>
          </table:table-cell>
          <table:table-cell table:style-name="ce41" office:value-type="string">
            <text:p>14° RC</text:p>
          </table:table-cell>
          <table:table-cell table:style-name="ce50" table:formula="of:=(131-13+1)*100/131" office:value-type="float" office:value="90.8396946564885">
            <text:p>90,840</text:p>
          </table:table-cell>
          <table:table-cell table:style-name="ce59"/>
          <table:table-cell table:style-name="ce50" table:formula="of:=(131-104+1)*100/131" office:value-type="float" office:value="21.3740458015267">
            <text:p>21,374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27]+[.I127]+[.G127]+[.E127]" office:value-type="float" office:value="112.213740458015">
            <text:p>112,214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89">
            <text:p>89</text:p>
          </table:table-cell>
          <table:table-cell table:style-name="ce13"/>
          <table:table-cell table:style-name="ce25" office:value-type="string">
            <text:p>TAVARES – COUET</text:p>
          </table:table-cell>
          <table:table-cell table:style-name="ce41" office:value-type="string">
            <text:p>14° RC</text:p>
          </table:table-cell>
          <table:table-cell table:style-name="ce50" table:formula="of:=(131-26+1)*100/131" office:value-type="float" office:value="80.9160305343512">
            <text:p>80,916</text:p>
          </table:table-cell>
          <table:table-cell table:style-name="ce59"/>
          <table:table-cell table:style-name="ce50" table:formula="of:=(131-93+1)*100/131" office:value-type="float" office:value="29.7709923664122">
            <text:p>29,771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28]+[.I128]+[.G128]+[.E128]" office:value-type="float" office:value="110.687022900763">
            <text:p>110,687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90">
            <text:p>90</text:p>
          </table:table-cell>
          <table:table-cell table:style-name="ce13"/>
          <table:table-cell table:style-name="ce25" office:value-type="string">
            <text:p>NYLAND-LIZERON</text:p>
          </table:table-cell>
          <table:table-cell table:style-name="ce41" office:value-type="string">
            <text:p>12° RC</text:p>
          </table:table-cell>
          <table:table-cell table:style-name="ce50" table:formula="of:=(118-62+1)*100/118" office:value-type="float" office:value="48.3050847457627">
            <text:p>48,305</text:p>
          </table:table-cell>
          <table:table-cell table:style-name="ce59"/>
          <table:table-cell table:style-name="ce50" table:formula="of:=(118-80+1)*100/118" office:value-type="float" office:value="33.0508474576271">
            <text:p>33,051</text:p>
          </table:table-cell>
          <table:table-cell table:style-name="ce67"/>
          <table:table-cell table:style-name="ce50" table:formula="of:=(89-65+1)*100/89" office:value-type="float" office:value="28.0898876404494">
            <text:p>28,09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29]+[.I129]+[.G129]+[.E129]" office:value-type="float" office:value="109.445819843839">
            <text:p>109,44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91">
            <text:p>91</text:p>
          </table:table-cell>
          <table:table-cell table:style-name="ce13"/>
          <table:table-cell table:style-name="ce25" office:value-type="string">
            <text:p>CHANCELLIER Rémi</text:p>
          </table:table-cell>
          <table:table-cell table:style-name="ce41" office:value-type="string">
            <text:p>18° RC</text:p>
          </table:table-cell>
          <table:table-cell table:style-name="ce50" table:formula="of:=(118-45+1)*100/118" office:value-type="float" office:value="62.7118644067797">
            <text:p>62,712</text:p>
          </table:table-cell>
          <table:table-cell table:style-name="ce59"/>
          <table:table-cell table:style-name="ce50" table:formula="of:=(118-65+1)*100/118" office:value-type="float" office:value="45.7627118644068">
            <text:p>45,763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30]+[.I130]+[.G130]+[.E130]" office:value-type="float" office:value="108.474576271186">
            <text:p>108,475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92">
            <text:p>92</text:p>
          </table:table-cell>
          <table:table-cell table:style-name="ce13"/>
          <table:table-cell table:style-name="ce25" office:value-type="string">
            <text:p>EL ALAOUI Hicham</text:p>
          </table:table-cell>
          <table:table-cell table:style-name="ce41" office:value-type="string">
            <text:p>12° RC</text:p>
          </table:table-cell>
          <table:table-cell table:style-name="ce50" table:formula="of:=(118-17+1)*100/118" office:value-type="float" office:value="86.4406779661017">
            <text:p>86,441</text:p>
          </table:table-cell>
          <table:table-cell table:style-name="ce59"/>
          <table:table-cell table:style-name="ce50" table:formula="of:=(118-95+1)*100/118" office:value-type="float" office:value="20.3389830508475">
            <text:p>20,339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31]+[.I131]+[.G131]+[.E131]" office:value-type="float" office:value="106.779661016949">
            <text:p>106,78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93">
            <text:p>93</text:p>
          </table:table-cell>
          <table:table-cell table:style-name="ce13"/>
          <table:table-cell table:style-name="ce25" office:value-type="string">
            <text:p>JAMMET Mickaël</text:p>
          </table:table-cell>
          <table:table-cell table:style-name="ce41" office:value-type="string">
            <text:p>12° RC</text:p>
          </table:table-cell>
          <table:table-cell table:style-name="ce50" table:formula="of:=(131-59+1)*100/131" office:value-type="float" office:value="55.7251908396947">
            <text:p>55,725</text:p>
          </table:table-cell>
          <table:table-cell table:style-name="ce59"/>
          <table:table-cell table:style-name="ce50" table:formula="of:=(131-67+1)*100/131" office:value-type="float" office:value="49.618320610687">
            <text:p>49,618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32]+[.I132]+[.G132]+[.E132]" office:value-type="float" office:value="105.343511450382">
            <text:p>105,34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94">
            <text:p>94</text:p>
          </table:table-cell>
          <table:table-cell table:style-name="ce13"/>
          <table:table-cell table:style-name="ce26" office:value-type="string">
            <text:p>CAPDEVIOLE François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123-57+1)*100/123" office:value-type="float" office:value="54.4715447154472">
            <text:p>54,472</text:p>
          </table:table-cell>
          <table:table-cell table:style-name="ce59"/>
          <table:table-cell table:style-name="ce51" table:formula="of:=(123-66+1)*100/123" office:value-type="float" office:value="47.1544715447155">
            <text:p>47,154</text:p>
          </table:table-cell>
          <table:table-cell table:style-name="ce67"/>
          <table:table-cell table:style-name="ce51" table:formula="of:=[.K133]+[.I133]+[.G133]+[.E133]" office:value-type="float" office:value="101.626016260163">
            <text:p>101,62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95">
            <text:p>95</text:p>
          </table:table-cell>
          <table:table-cell table:style-name="ce13"/>
          <table:table-cell table:style-name="ce26" office:value-type="string">
            <text:p>Team MONTABONNEL</text:p>
          </table:table-cell>
          <table:table-cell table:style-name="ce42" office:value-type="string">
            <text:p>13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9-36+1)*100/89" office:value-type="float" office:value="60.6741573033708">
            <text:p>60,674</text:p>
          </table:table-cell>
          <table:table-cell table:style-name="ce59"/>
          <table:table-cell table:style-name="ce51" table:formula="of:=(89-60+1)*100/89" office:value-type="float" office:value="33.7078651685393">
            <text:p>33,708</text:p>
          </table:table-cell>
          <table:table-cell table:style-name="ce67"/>
          <table:table-cell table:style-name="ce51" table:formula="of:=[.K134]+[.I134]+[.G134]+[.E134]" office:value-type="float" office:value="94.3820224719101">
            <text:p>94,382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96">
            <text:p>96</text:p>
          </table:table-cell>
          <table:table-cell table:style-name="ce13"/>
          <table:table-cell table:style-name="ce25" office:value-type="string">
            <text:p>LAPIERRE Francis</text:p>
          </table:table-cell>
          <table:table-cell table:style-name="ce41" office:value-type="string">
            <text:p>17° RC</text:p>
          </table:table-cell>
          <table:table-cell table:style-name="ce50" table:formula="of:=(112-8+1)*100/112" office:value-type="float" office:value="93.75">
            <text:p>93,75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35]+[.I135]+[.G135]+[.E135]" office:value-type="float" office:value="93.75">
            <text:p>93,75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97">
            <text:p>97</text:p>
          </table:table-cell>
          <table:table-cell table:style-name="ce13"/>
          <table:table-cell table:style-name="ce26" office:value-type="string">
            <text:p>MOIZAN Lionel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5-45+1)*100/85" office:value-type="float" office:value="48.2352941176471">
            <text:p>48,235</text:p>
          </table:table-cell>
          <table:table-cell table:style-name="ce59"/>
          <table:table-cell table:style-name="ce51" table:formula="of:=(85-48+1)*100/85" office:value-type="float" office:value="44.7058823529412">
            <text:p>44,706</text:p>
          </table:table-cell>
          <table:table-cell table:style-name="ce67"/>
          <table:table-cell table:style-name="ce51" table:formula="of:=[.K136]+[.I136]+[.G136]+[.E136]" office:value-type="float" office:value="92.9411764705882">
            <text:p>92,94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98">
            <text:p>98</text:p>
          </table:table-cell>
          <table:table-cell table:style-name="ce13"/>
          <table:table-cell table:style-name="ce25" office:value-type="string">
            <text:p>AUBARDIER J.Jacques</text:p>
          </table:table-cell>
          <table:table-cell table:style-name="ce41" office:value-type="string">
            <text:p>12° RC</text:p>
          </table:table-cell>
          <table:table-cell table:style-name="ce50" table:formula="of:=(118-39+1)*100/118" office:value-type="float" office:value="67.7966101694915">
            <text:p>67,797</text:p>
          </table:table-cell>
          <table:table-cell table:style-name="ce59"/>
          <table:table-cell table:style-name="ce50" table:formula="of:=(118-92+1)*100/118" office:value-type="float" office:value="22.8813559322034">
            <text:p>22,881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37]+[.I137]+[.G137]+[.E137]" office:value-type="float" office:value="90.6779661016949">
            <text:p>90,67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99">
            <text:p>99</text:p>
          </table:table-cell>
          <table:table-cell table:style-name="ce13"/>
          <table:table-cell table:style-name="ce25" office:value-type="string">
            <text:p>AMBROSIONI André</text:p>
          </table:table-cell>
          <table:table-cell table:style-name="ce41" office:value-type="string">
            <text:p>14° RC</text:p>
          </table:table-cell>
          <table:table-cell table:style-name="ce50" table:formula="of:=(131-15+1)*100/131" office:value-type="float" office:value="89.3129770992367">
            <text:p>89,313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38]+[.I138]+[.G138]+[.E138]" office:value-type="float" office:value="89.3129770992367">
            <text:p>89,313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00">
            <text:p>100</text:p>
          </table:table-cell>
          <table:table-cell table:style-name="ce13"/>
          <table:table-cell table:style-name="ce25" office:value-type="string">
            <text:p>DE JESUS Firmino</text:p>
          </table:table-cell>
          <table:table-cell table:style-name="ce41" office:value-type="string">
            <text:p>12° RC</text:p>
          </table:table-cell>
          <table:table-cell table:style-name="ce50" table:formula="of:=(131-46+1)*100/131" office:value-type="float" office:value="65.6488549618321">
            <text:p>65,649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9-69+1)*100/89" office:value-type="float" office:value="23.5955056179775">
            <text:p>23,596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39]+[.I139]+[.G139]+[.E139]" office:value-type="float" office:value="89.2443605798096">
            <text:p>89,24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01">
            <text:p>101</text:p>
          </table:table-cell>
          <table:table-cell table:style-name="ce13"/>
          <table:table-cell table:style-name="ce25" office:value-type="string">
            <text:p>ADNANE Mustapha</text:p>
          </table:table-cell>
          <table:table-cell table:style-name="ce41" office:value-type="string">
            <text:p>14° RC</text:p>
          </table:table-cell>
          <table:table-cell table:style-name="ce50" table:formula="of:=(131-17+1)*100/131" office:value-type="float" office:value="87.7862595419847">
            <text:p>87,786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40]+[.I140]+[.G140]+[.E140]" office:value-type="float" office:value="87.7862595419847">
            <text:p>87,78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02">
            <text:p>102</text:p>
          </table:table-cell>
          <table:table-cell table:style-name="ce13"/>
          <table:table-cell table:style-name="ce25" office:value-type="string">
            <text:p>CARVALHO Héléna</text:p>
          </table:table-cell>
          <table:table-cell table:style-name="ce41" office:value-type="string">
            <text:p>18° RC</text:p>
          </table:table-cell>
          <table:table-cell table:style-name="ce50" table:formula="of:=(118-16+1)*100/118" office:value-type="float" office:value="87.2881355932203">
            <text:p>87,288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41]+[.I141]+[.G141]+[.E141]" office:value-type="float" office:value="87.2881355932203">
            <text:p>87,28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03">
            <text:p>103</text:p>
          </table:table-cell>
          <table:table-cell table:style-name="ce13"/>
          <table:table-cell table:style-name="ce26" office:value-type="string">
            <text:p>AUBOUIN Philippe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123-17+1)*100/123" office:value-type="float" office:value="86.9918699186992">
            <text:p>86,992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142]+[.I142]+[.G142]+[.E142]" office:value-type="float" office:value="86.9918699186992">
            <text:p>86,992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04">
            <text:p>104</text:p>
          </table:table-cell>
          <table:table-cell table:style-name="ce13"/>
          <table:table-cell table:style-name="ce25" office:value-type="string">
            <text:p>CORREIA Tino</text:p>
          </table:table-cell>
          <table:table-cell table:style-name="ce41" office:value-type="string">
            <text:p>18° RC</text:p>
          </table:table-cell>
          <table:table-cell table:style-name="ce50" table:formula="of:=(136-75+1)*100/136" office:value-type="float" office:value="45.5882352941176">
            <text:p>45,588</text:p>
          </table:table-cell>
          <table:table-cell table:style-name="ce59"/>
          <table:table-cell table:style-name="ce50" table:formula="of:=(136-81+1)*100/136" office:value-type="float" office:value="41.1764705882353">
            <text:p>41,176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43]+[.I143]+[.G143]+[.E143]" office:value-type="float" office:value="86.7647058823529">
            <text:p>86,765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05">
            <text:p>105</text:p>
          </table:table-cell>
          <table:table-cell table:style-name="ce13"/>
          <table:table-cell table:style-name="ce25" office:value-type="string">
            <text:p>PICOTO José</text:p>
          </table:table-cell>
          <table:table-cell table:style-name="ce41" office:value-type="string">
            <text:p>15° RC</text:p>
          </table:table-cell>
          <table:table-cell table:style-name="ce50" table:formula="of:=(136-20+1)*100/136" office:value-type="float" office:value="86.0294117647059">
            <text:p>86,029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44]+[.I144]+[.G144]+[.E144]" office:value-type="float" office:value="86.0294117647059">
            <text:p>86,029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06">
            <text:p>106</text:p>
          </table:table-cell>
          <table:table-cell table:style-name="ce13"/>
          <table:table-cell table:style-name="ce25" office:value-type="string">
            <text:p>MARGAN Bernard</text:p>
          </table:table-cell>
          <table:table-cell table:style-name="ce41" office:value-type="string">
            <text:p>14° RC</text:p>
          </table:table-cell>
          <table:table-cell table:style-name="ce50" table:formula="of:=(131-23+1)*100/131" office:value-type="float" office:value="83.206106870229">
            <text:p>83,206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45]+[.I145]+[.G145]+[.E145]" office:value-type="float" office:value="83.206106870229">
            <text:p>83,20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07">
            <text:p>107</text:p>
          </table:table-cell>
          <table:table-cell table:style-name="ce13"/>
          <table:table-cell table:style-name="ce25" office:value-type="string">
            <text:p>GERONUTTI Micheline</text:p>
          </table:table-cell>
          <table:table-cell table:style-name="ce41" office:value-type="string">
            <text:p>14° RC</text:p>
          </table:table-cell>
          <table:table-cell table:style-name="ce50" table:formula="of:=(131-24+1)*100/131" office:value-type="float" office:value="82.4427480916031">
            <text:p>82,443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46]+[.I146]+[.G146]+[.E146]" office:value-type="float" office:value="82.4427480916031">
            <text:p>82,443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08">
            <text:p>108</text:p>
          </table:table-cell>
          <table:table-cell table:style-name="ce13"/>
          <table:table-cell table:style-name="ce25" office:value-type="string">
            <text:p>LAMSSIAH Abdel</text:p>
          </table:table-cell>
          <table:table-cell table:style-name="ce41" office:value-type="string">
            <text:p>15° RC</text:p>
          </table:table-cell>
          <table:table-cell table:style-name="ce50" table:formula="of:=(118-68+1)*100/118" office:value-type="float" office:value="43.2203389830509">
            <text:p>43,220</text:p>
          </table:table-cell>
          <table:table-cell table:style-name="ce59"/>
          <table:table-cell table:style-name="ce50" table:formula="of:=(118-73+1)*100/118" office:value-type="float" office:value="38.9830508474576">
            <text:p>38,983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47]+[.I147]+[.G147]+[.E147]" office:value-type="float" office:value="82.2033898305085">
            <text:p>82,203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09">
            <text:p>109</text:p>
          </table:table-cell>
          <table:table-cell table:style-name="ce13"/>
          <table:table-cell table:style-name="ce26" office:value-type="string">
            <text:p>WARMULLA Zigor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5-17+1)*100/85" office:value-type="float" office:value="81.1764705882353">
            <text:p>81,176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148]+[.I148]+[.G148]+[.E148]" office:value-type="float" office:value="81.1764705882353">
            <text:p>81,176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10">
            <text:p>110</text:p>
          </table:table-cell>
          <table:table-cell table:style-name="ce13"/>
          <table:table-cell table:style-name="ce25" office:value-type="string">
            <text:p>GILLARD Marc</text:p>
          </table:table-cell>
          <table:table-cell table:style-name="ce41" office:value-type="string">
            <text:p>12° RC</text:p>
          </table:table-cell>
          <table:table-cell table:style-name="ce50" table:formula="of:=(118-63+1)*100/118" office:value-type="float" office:value="47.4576271186441">
            <text:p>47,458</text:p>
          </table:table-cell>
          <table:table-cell table:style-name="ce59"/>
          <table:table-cell table:style-name="ce50" table:formula="of:=(118-86+1)*100/118" office:value-type="float" office:value="27.9661016949152">
            <text:p>27,966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49]+[.I149]+[.G149]+[.E149]" office:value-type="float" office:value="75.4237288135593">
            <text:p>75,42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11">
            <text:p>111</text:p>
          </table:table-cell>
          <table:table-cell table:style-name="ce13"/>
          <table:table-cell table:style-name="ce25" office:value-type="string">
            <text:p>ARROUY Patrick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6-23+1)*100/86" office:value-type="float" office:value="74.4186046511628">
            <text:p>74,419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50]+[.I150]+[.G150]+[.E150]" office:value-type="float" office:value="74.4186046511628">
            <text:p>74,419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12">
            <text:p>112</text:p>
          </table:table-cell>
          <table:table-cell table:style-name="ce13"/>
          <table:table-cell table:style-name="ce25" office:value-type="string">
            <text:p>BUTTEZ Julien</text:p>
          </table:table-cell>
          <table:table-cell table:style-name="ce41" office:value-type="string">
            <text:p>17° RC</text:p>
          </table:table-cell>
          <table:table-cell table:style-name="ce50" table:formula="of:=(136-88+1)*100/136" office:value-type="float" office:value="36.0294117647059">
            <text:p>36,029</text:p>
          </table:table-cell>
          <table:table-cell table:style-name="ce59"/>
          <table:table-cell table:style-name="ce50" table:formula="of:=(136-90+1)*100/136" office:value-type="float" office:value="34.5588235294118">
            <text:p>34,559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51]+[.I151]+[.G151]+[.E151]" office:value-type="float" office:value="70.5882352941177">
            <text:p>70,58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13">
            <text:p>113</text:p>
          </table:table-cell>
          <table:table-cell table:style-name="ce13"/>
          <table:table-cell table:style-name="ce25" office:value-type="string">
            <text:p>WOJCIK Marek</text:p>
          </table:table-cell>
          <table:table-cell table:style-name="ce41" office:value-type="string">
            <text:p>17° RC</text:p>
          </table:table-cell>
          <table:table-cell table:style-name="ce50" table:formula="of:=(136-42+1)*100/136" office:value-type="float" office:value="69.8529411764706">
            <text:p>69,853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52]+[.I152]+[.G152]+[.E152]" office:value-type="float" office:value="69.8529411764706">
            <text:p>69,853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14">
            <text:p>114</text:p>
          </table:table-cell>
          <table:table-cell table:style-name="ce13"/>
          <table:table-cell table:style-name="ce26" office:value-type="string">
            <text:p>MIRC Christian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5-28+1)*100/85" office:value-type="float" office:value="68.2352941176471">
            <text:p>68,235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153]+[.I153]+[.G153]+[.E153]" office:value-type="float" office:value="68.2352941176471">
            <text:p>68,235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15">
            <text:p>115</text:p>
          </table:table-cell>
          <table:table-cell table:style-name="ce13"/>
          <table:table-cell table:style-name="ce25" office:value-type="string">
            <text:p>PARINAUD Pascal</text:p>
          </table:table-cell>
          <table:table-cell table:style-name="ce41" office:value-type="string">
            <text:p>12° RC</text:p>
          </table:table-cell>
          <table:table-cell table:style-name="ce50" table:formula="of:=(131-68+1)*100/131" office:value-type="float" office:value="48.8549618320611">
            <text:p>48,855</text:p>
          </table:table-cell>
          <table:table-cell table:style-name="ce59"/>
          <table:table-cell table:style-name="ce50" table:formula="of:=(131-107+1)*100/131" office:value-type="float" office:value="19.0839694656489">
            <text:p>19,084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54]+[.I154]+[.G154]+[.E154]" office:value-type="float" office:value="67.9389312977099">
            <text:p>67,939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16">
            <text:p>116</text:p>
          </table:table-cell>
          <table:table-cell table:style-name="ce13"/>
          <table:table-cell table:style-name="ce25" office:value-type="string">
            <text:p>DA SILVA Carlos</text:p>
          </table:table-cell>
          <table:table-cell table:style-name="ce41" office:value-type="string">
            <text:p>15° RC</text:p>
          </table:table-cell>
          <table:table-cell table:style-name="ce50" table:formula="of:=(136-51+1)*100/136" office:value-type="float" office:value="63.2352941176471">
            <text:p>63,235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55]+[.I155]+[.G155]+[.E155]" office:value-type="float" office:value="63.2352941176471">
            <text:p>63,235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17">
            <text:p>117</text:p>
          </table:table-cell>
          <table:table-cell table:style-name="ce13"/>
          <table:table-cell table:style-name="ce25" office:value-type="string">
            <text:p>MANDELLI Michel</text:p>
          </table:table-cell>
          <table:table-cell table:style-name="ce41" office:value-type="string">
            <text:p>15° RC</text:p>
          </table:table-cell>
          <table:table-cell table:style-name="ce50" table:formula="of:=(118-49+1)*100/118" office:value-type="float" office:value="59.3220338983051">
            <text:p>59,322</text:p>
          </table:table-cell>
          <table:table-cell table:style-name="ce59"/>
          <table:table-cell table:style-name="ce50" table:formula="of:=(118-116+1)*100/118" office:value-type="float" office:value="2.54237288135593">
            <text:p>2,542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56]+[.I156]+[.G156]+[.E156]" office:value-type="float" office:value="61.864406779661">
            <text:p>61,864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18">
            <text:p>118</text:p>
          </table:table-cell>
          <table:table-cell table:style-name="ce13"/>
          <table:table-cell table:style-name="ce26" office:value-type="string">
            <text:p>CHATELIN Marcel</text:p>
          </table:table-cell>
          <table:table-cell table:style-name="ce42" office:value-type="string">
            <text:p>13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9-38+1)*100/89" office:value-type="float" office:value="58.4269662921348">
            <text:p>58,427</text:p>
          </table:table-cell>
          <table:table-cell table:style-name="ce59"/>
          <table:table-cell table:style-name="ce51" table:formula="of:=(89-87+1)*100/89" office:value-type="float" office:value="3.37078651685393">
            <text:p>3,371</text:p>
          </table:table-cell>
          <table:table-cell table:style-name="ce67"/>
          <table:table-cell table:style-name="ce51" table:formula="of:=[.K157]+[.I157]+[.G157]+[.E157]" office:value-type="float" office:value="61.7977528089888">
            <text:p>61,79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19">
            <text:p>119</text:p>
          </table:table-cell>
          <table:table-cell table:style-name="ce13"/>
          <table:table-cell table:style-name="ce25" office:value-type="string">
            <text:p>PASQUIER Pascal</text:p>
          </table:table-cell>
          <table:table-cell table:style-name="ce41" office:value-type="string">
            <text:p>13° RC</text:p>
          </table:table-cell>
          <table:table-cell table:style-name="ce50" table:formula="of:=(131-75+1)*100/131" office:value-type="float" office:value="43.5114503816794">
            <text:p>43,511</text:p>
          </table:table-cell>
          <table:table-cell table:style-name="ce59"/>
          <table:table-cell table:style-name="ce50" table:formula="of:=(131-109+1)*100/131" office:value-type="float" office:value="17.5572519083969">
            <text:p>17,557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58]+[.I158]+[.G158]+[.E158]" office:value-type="float" office:value="61.0687022900763">
            <text:p>61,069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20">
            <text:p>120</text:p>
          </table:table-cell>
          <table:table-cell table:style-name="ce13"/>
          <table:table-cell table:style-name="ce25" office:value-type="string">
            <text:p>LESCLAUX Michel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5-60+1)*100/85" office:value-type="float" office:value="30.5882352941176">
            <text:p>30,588</text:p>
          </table:table-cell>
          <table:table-cell table:style-name="ce59"/>
          <table:table-cell table:style-name="ce50" table:formula="of:=(85-62+1)*100/85" office:value-type="float" office:value="28.2352941176471">
            <text:p>28,235</text:p>
          </table:table-cell>
          <table:table-cell table:style-name="ce67"/>
          <table:table-cell table:style-name="ce50" table:formula="of:=[.K159]+[.I159]+[.G159]+[.E159]" office:value-type="float" office:value="58.8235294117647">
            <text:p>58,824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21">
            <text:p>121</text:p>
          </table:table-cell>
          <table:table-cell table:style-name="ce13"/>
          <table:table-cell table:style-name="ce25" office:value-type="string">
            <text:p>BUTTEZ Dominique</text:p>
          </table:table-cell>
          <table:table-cell table:style-name="ce41" office:value-type="string">
            <text:p>17° RC</text:p>
          </table:table-cell>
          <table:table-cell table:style-name="ce50" table:formula="of:=(136-58+1)*100/136" office:value-type="float" office:value="58.0882352941176">
            <text:p>58,088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60]+[.I160]+[.G160]+[.E160]" office:value-type="float" office:value="58.0882352941176">
            <text:p>58,08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22">
            <text:p>122</text:p>
          </table:table-cell>
          <table:table-cell table:style-name="ce13"/>
          <table:table-cell table:style-name="ce25" office:value-type="string">
            <text:p>BENALLA Hicham</text:p>
          </table:table-cell>
          <table:table-cell table:style-name="ce41" office:value-type="string">
            <text:p>17° RC</text:p>
          </table:table-cell>
          <table:table-cell table:style-name="ce50" table:formula="of:=(136-84+1)*100/136" office:value-type="float" office:value="38.9705882352941">
            <text:p>38,971</text:p>
          </table:table-cell>
          <table:table-cell table:style-name="ce59"/>
          <table:table-cell table:style-name="ce50" table:formula="of:=(136-117+1)*100/136" office:value-type="float" office:value="14.7058823529412">
            <text:p>14,706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61]+[.I161]+[.G161]+[.E161]" office:value-type="float" office:value="53.6764705882353">
            <text:p>53,676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23">
            <text:p>123</text:p>
          </table:table-cell>
          <table:table-cell table:style-name="ce13"/>
          <table:table-cell table:style-name="ce25" office:value-type="string">
            <text:p>TRUTA Marian</text:p>
          </table:table-cell>
          <table:table-cell table:style-name="ce41" office:value-type="string">
            <text:p>18° RC</text:p>
          </table:table-cell>
          <table:table-cell table:style-name="ce50" table:formula="of:=(118-72+1)*100/118" office:value-type="float" office:value="39.8305084745763">
            <text:p>39,831</text:p>
          </table:table-cell>
          <table:table-cell table:style-name="ce60"/>
          <table:table-cell table:style-name="ce50" table:formula="of:=(118-103+1)*100/118" office:value-type="float" office:value="13.5593220338983">
            <text:p>13,559</text:p>
          </table:table-cell>
          <table:table-cell table:style-name="ce68"/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table:formula="of:=[.K162]+[.I162]+[.G162]+[.E162]" office:value-type="float" office:value="53.3898305084746">
            <text:p>53,39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24">
            <text:p>124</text:p>
          </table:table-cell>
          <table:table-cell table:style-name="ce13"/>
          <table:table-cell table:style-name="ce26" office:value-type="string">
            <text:p>ROUANE Abdelmajid</text:p>
          </table:table-cell>
          <table:table-cell table:style-name="ce42" office:value-type="string">
            <text:p>18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5-41+1)*100/85" office:value-type="float" office:value="52.9411764705882">
            <text:p>52,941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163]+[.I163]+[.G163]+[.E163]" office:value-type="float" office:value="52.9411764705882">
            <text:p>52,94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25">
            <text:p>125</text:p>
          </table:table-cell>
          <table:table-cell table:style-name="ce13"/>
          <table:table-cell table:style-name="ce25" office:value-type="string">
            <text:p>CAUX Evelyne-Philippe</text:p>
          </table:table-cell>
          <table:table-cell table:style-name="ce41" office:value-type="string">
            <text:p>17° RC</text:p>
          </table:table-cell>
          <table:table-cell table:style-name="ce50" table:formula="of:=(112-54+1)*100/112" office:value-type="float" office:value="52.6785714285714">
            <text:p>52,679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64]+[.I164]+[.G164]+[.E164]" office:value-type="float" office:value="52.6785714285714">
            <text:p>52,679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26">
            <text:p>126</text:p>
          </table:table-cell>
          <table:table-cell table:style-name="ce13"/>
          <table:table-cell table:style-name="ce25" office:value-type="string">
            <text:p>PERET Thierry</text:p>
          </table:table-cell>
          <table:table-cell table:style-name="ce41" office:value-type="string">
            <text:p>12° RC</text:p>
          </table:table-cell>
          <table:table-cell table:style-name="ce50" table:formula="of:=(131-76+1)*100/131" office:value-type="float" office:value="42.7480916030534">
            <text:p>42,748</text:p>
          </table:table-cell>
          <table:table-cell table:style-name="ce59"/>
          <table:table-cell table:style-name="ce50" table:formula="of:=(131-120+1)*100/131" office:value-type="float" office:value="9.16030534351145">
            <text:p>9,16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65]+[.I165]+[.G165]+[.E165]" office:value-type="float" office:value="51.9083969465649">
            <text:p>51,90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27">
            <text:p>127</text:p>
          </table:table-cell>
          <table:table-cell table:style-name="ce13"/>
          <table:table-cell table:style-name="ce25" office:value-type="string">
            <text:p>DOS SANTOS Manuel</text:p>
          </table:table-cell>
          <table:table-cell table:style-name="ce41" office:value-type="string">
            <text:p>12° RC</text:p>
          </table:table-cell>
          <table:table-cell table:style-name="ce50" table:formula="of:=(131-65+1)*100/131" office:value-type="float" office:value="51.1450381679389">
            <text:p>51,145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66]+[.I166]+[.G166]+[.E166]" office:value-type="float" office:value="51.1450381679389">
            <text:p>51,145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28">
            <text:p>128</text:p>
          </table:table-cell>
          <table:table-cell table:style-name="ce13"/>
          <table:table-cell table:style-name="ce25" office:value-type="string">
            <text:p>LECLERCQ Jean-Claude</text:p>
          </table:table-cell>
          <table:table-cell table:style-name="ce41" office:value-type="string">
            <text:p>17° RC</text:p>
          </table:table-cell>
          <table:table-cell table:style-name="ce50" table:formula="of:=(136-110+1)*100/136" office:value-type="float" office:value="19.8529411764706">
            <text:p>19,853</text:p>
          </table:table-cell>
          <table:table-cell table:style-name="ce60"/>
          <table:table-cell table:style-name="ce50" table:formula="of:=(136-133+1)*100/136" office:value-type="float" office:value="2.94117647058824">
            <text:p>2,941</text:p>
          </table:table-cell>
          <table:table-cell table:style-name="ce68"/>
          <table:table-cell table:style-name="ce50" table:formula="of:=(85-74+1)*100/85" office:value-type="float" office:value="14.1176470588235">
            <text:p>14,118</text:p>
          </table:table-cell>
          <table:table-cell table:style-name="ce60"/>
          <table:table-cell table:style-name="ce50" table:formula="of:=(85-75+1)*100/85" office:value-type="float" office:value="12.9411764705882">
            <text:p>12,941</text:p>
          </table:table-cell>
          <table:table-cell table:style-name="ce68"/>
          <table:table-cell table:style-name="ce50" table:formula="of:=[.K167]+[.I167]+[.G167]+[.E167]" office:value-type="float" office:value="49.8529411764706">
            <text:p>49,853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8" office:value-type="float" office:value="129">
            <text:p>129</text:p>
          </table:table-cell>
          <table:table-cell table:style-name="ce14"/>
          <table:table-cell table:style-name="ce27" office:value-type="string">
            <text:p>LY dit THO</text:p>
          </table:table-cell>
          <table:table-cell table:style-name="ce43" office:value-type="string">
            <text:p>18° RC</text:p>
          </table:table-cell>
          <table:table-cell table:style-name="ce52" table:formula="of:=(118-71+1)*100/118" office:value-type="float" office:value="40.6779661016949">
            <text:p>40,678</text:p>
          </table:table-cell>
          <table:table-cell table:style-name="ce61"/>
          <table:table-cell table:style-name="ce52" table:formula="of:=(118-115+1)*100/118" office:value-type="float" office:value="3.38983050847458">
            <text:p>3,390</text:p>
          </table:table-cell>
          <table:table-cell table:style-name="ce69"/>
          <table:table-cell table:style-name="ce52" office:value-type="float" office:value="0">
            <text:p>0,000</text:p>
          </table:table-cell>
          <table:table-cell table:style-name="ce61"/>
          <table:table-cell table:style-name="ce52" office:value-type="float" office:value="0">
            <text:p>0,000</text:p>
          </table:table-cell>
          <table:table-cell table:style-name="ce69"/>
          <table:table-cell table:style-name="ce52" table:formula="of:=[.K168]+[.I168]+[.G168]+[.E168]" office:value-type="float" office:value="44.0677966101695">
            <text:p>44,068</text:p>
          </table:table-cell>
          <table:table-cell table:style-name="ce83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2"/>
          <table:table-cell>
            <draw:frame table:end-cell-address="Feuille1.C174" table:end-x="3.747cm" table:end-y="0.185cm" draw:z-index="3" draw:name="Images 1" draw:style-name="gr1" draw:text-style-name="P1" svg:width="3.695cm" svg:height="2.066cm" svg:x="0.052cm" svg:y="0.161cm">
              <draw:image xlink:href="Pictures/200000050000517E00003D1E760D9B9E.svm" xlink:type="simple" xlink:show="embed" xlink:actuate="onLoad">
                <text:p/>
              </draw:image>
            </draw:frame>
          </table:table-cell>
          <table:table-cell table:style-name="ce29" office:value-type="string" table:number-columns-spanned="11" table:number-rows-spanned="2">
            <text:p>Championnat CISF 2026</text:p>
          </table:table-cell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2">
          <table:table-cell table:number-columns-repeated="3"/>
          <table:covered-table-cell table:number-columns-repeated="11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table-cell table:style-name="ce30" office:value-type="string" table:number-columns-spanned="11" table:number-rows-spanned="2">
            <text:p>Classement établi conformément à l'article 12 du Règlement des concours SEMI-NATIONAUX</text:p>
          </table:table-cell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covered-table-cell table:style-name="ce31"/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table-cell table:style-name="ce31" office:value-type="string" table:number-columns-spanned="9" table:number-rows-spanned="1">
            <text:p>231 Amateurs – 6 Régions &amp; Espagne</text:p>
          </table:table-cell>
          <table:covered-table-cell table:number-columns-repeated="8"/>
          <table:table-cell table:style-name="ce71" office:value-type="string" table:number-columns-spanned="2" table:number-rows-spanned="1">
            <text:p>Page 4</text:p>
          </table:table-cell>
          <table:covered-table-cell/>
          <table:table-cell table:style-name="ce84"/>
          <table:table-cell table:style-name="ce87" table:number-columns-repeated="1009"/>
        </table:table-row>
        <table:table-row table:style-name="ro3">
          <table:table-cell table:number-columns-repeated="3"/>
          <table:table-cell table:style-name="ce31"/>
          <table:table-cell table:number-columns-repeated="8"/>
          <table:table-cell table:style-name="ce71"/>
          <table:table-cell/>
          <table:table-cell table:style-name="ce84"/>
          <table:table-cell table:style-name="ce87" table:number-columns-repeated="1009"/>
        </table:table-row>
        <table:table-row table:style-name="ro1">
          <table:table-cell table:style-name="ce2" office:value-type="string" table:number-columns-spanned="1" table:number-rows-spanned="7">
            <text:p>Place</text:p>
          </table:table-cell>
          <table:table-cell table:style-name="ce9"/>
          <table:table-cell table:style-name="ce19" office:value-type="string" table:number-columns-spanned="1" table:number-rows-spanned="7">
            <text:p>Noms – Prénoms</text:p>
          </table:table-cell>
          <table:table-cell table:style-name="ce32" office:value-type="string" table:number-columns-spanned="1" table:number-rows-spanned="7">
            <text:p>Régions ou Pays</text:p>
          </table:table-cell>
          <table:table-cell table:style-name="ce45" office:value-type="string" table:number-columns-spanned="3" table:number-rows-spanned="1">
            <text:p>BRUXELLES</text:p>
          </table:table-cell>
          <table:covered-table-cell table:number-columns-repeated="2" table:style-name="ce55"/>
          <table:table-cell table:style-name="ce63"/>
          <table:table-cell table:style-name="ce63" office:value-type="string" table:number-columns-spanned="4" table:number-rows-spanned="1">
            <text:p>CALAIS</text:p>
          </table:table-cell>
          <table:covered-table-cell table:number-columns-repeated="2" table:style-name="ce55"/>
          <table:covered-table-cell table:style-name="ce63"/>
          <table:table-cell table:style-name="ce72" office:value-type="string" table:number-columns-spanned="1" table:number-rows-spanned="7">
            <text:p>TOTAL</text:p>
          </table:table-cell>
          <table:table-cell table:style-name="ce76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6" office:value-type="string" table:number-columns-spanned="3" table:number-rows-spanned="1">
            <text:p>04 Juillet 2026</text:p>
          </table:table-cell>
          <table:covered-table-cell table:number-columns-repeated="2" table:style-name="ce56"/>
          <table:table-cell table:style-name="ce64"/>
          <table:table-cell table:style-name="ce70" office:value-type="string" table:number-columns-spanned="4" table:number-rows-spanned="1">
            <text:p>01 Août 2026</text:p>
          </table:table-cell>
          <table:covered-table-cell table:number-columns-repeated="2" table:style-name="ce56"/>
          <table:covered-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1 : 524 / 131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1 : 355 / 89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2 : 469 / 118</text:p>
          </table:table-cell>
          <table:covered-table-cell table:number-columns-repeated="2" table:style-name="ce56"/>
          <table:table-cell table:style-name="ce64"/>
          <table:table-cell table:style-name="ce64" office:value-type="string" table:number-columns-spanned="4" table:number-rows-spanned="1">
            <text:p>Zone 2 : 491 / 123</text:p>
          </table:table-cell>
          <table:covered-table-cell table:number-columns-repeated="2" table:style-name="ce56"/>
          <table:covered-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3 : 543 / 136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3 : 340 / 85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4 : 445 / 112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4 : 341 / 86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1"/>
          <table:covered-table-cell table:style-name="ce20"/>
          <table:covered-table-cell table:style-name="ce34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covered-table-cell table:style-name="ce62"/>
          <table:table-cell table:style-name="ce78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30">
            <text:p>130</text:p>
          </table:table-cell>
          <table:table-cell table:style-name="ce13"/>
          <table:table-cell table:style-name="ce25" office:value-type="string">
            <text:p>DUPOUY Michel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5-56+1)*100/85" office:value-type="float" office:value="35.2941176470588">
            <text:p>35,294</text:p>
          </table:table-cell>
          <table:table-cell table:style-name="ce59"/>
          <table:table-cell table:style-name="ce50" table:formula="of:=(85-79+1)*100/85" office:value-type="float" office:value="8.23529411764706">
            <text:p>8,235</text:p>
          </table:table-cell>
          <table:table-cell table:style-name="ce67"/>
          <table:table-cell table:style-name="ce50" table:formula="of:=[.K182]+[.I182]+[.G182]+[.E182]" office:value-type="float" office:value="43.5294117647059">
            <text:p>43,529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31">
            <text:p>131</text:p>
          </table:table-cell>
          <table:table-cell table:style-name="ce13"/>
          <table:table-cell table:style-name="ce25" office:value-type="string">
            <text:p>AKID Adil</text:p>
          </table:table-cell>
          <table:table-cell table:style-name="ce41" office:value-type="string">
            <text:p>15° RC</text:p>
          </table:table-cell>
          <table:table-cell table:style-name="ce50" table:formula="of:=(136-78+1)*100/136" office:value-type="float" office:value="43.3823529411765">
            <text:p>43,382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83]+[.I183]+[.G183]+[.E183]" office:value-type="float" office:value="43.3823529411765">
            <text:p>43,382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32">
            <text:p>132</text:p>
          </table:table-cell>
          <table:table-cell table:style-name="ce13"/>
          <table:table-cell table:style-name="ce25" office:value-type="string">
            <text:p>GOULAZE JPM</text:p>
          </table:table-cell>
          <table:table-cell table:style-name="ce41" office:value-type="string">
            <text:p>17° RC</text:p>
          </table:table-cell>
          <table:table-cell table:style-name="ce50" table:formula="of:=(112-84+1)*100/112" office:value-type="float" office:value="25.8928571428571">
            <text:p>25,893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5-76+1)*100/85" office:value-type="float" office:value="11.7647058823529">
            <text:p>11,765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84]+[.I184]+[.G184]+[.E184]" office:value-type="float" office:value="37.6575630252101">
            <text:p>37,65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33">
            <text:p>133</text:p>
          </table:table-cell>
          <table:table-cell table:style-name="ce13"/>
          <table:table-cell table:style-name="ce26" office:value-type="string">
            <text:p>RODRIGUES Antonio</text:p>
          </table:table-cell>
          <table:table-cell table:style-name="ce42" office:value-type="string">
            <text:p>12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9-57+1)*100/89" office:value-type="float" office:value="37.0786516853933">
            <text:p>37,079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185]+[.I185]+[.G185]+[.E185]" office:value-type="float" office:value="37.0786516853933">
            <text:p>37,079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34">
            <text:p>134</text:p>
          </table:table-cell>
          <table:table-cell table:style-name="ce13"/>
          <table:table-cell table:style-name="ce25" office:value-type="string">
            <text:p>SALMAN Azad</text:p>
          </table:table-cell>
          <table:table-cell table:style-name="ce41" office:value-type="string">
            <text:p>13° RC</text:p>
          </table:table-cell>
          <table:table-cell table:style-name="ce50" table:formula="of:=(131-89+1)*100/131" office:value-type="float" office:value="32.824427480916">
            <text:p>32,824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86]+[.I186]+[.G186]+[.E186]" office:value-type="float" office:value="32.824427480916">
            <text:p>32,82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35">
            <text:p>135</text:p>
          </table:table-cell>
          <table:table-cell table:style-name="ce13"/>
          <table:table-cell table:style-name="ce25" office:value-type="string">
            <text:p>ALMEIDA Victor</text:p>
          </table:table-cell>
          <table:table-cell table:style-name="ce41" office:value-type="string">
            <text:p>17° RC</text:p>
          </table:table-cell>
          <table:table-cell table:style-name="ce50" table:formula="of:=(112-77+1)*100/112" office:value-type="float" office:value="32.1428571428571">
            <text:p>32,143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87]+[.I187]+[.G187]+[.E187]" office:value-type="float" office:value="32.1428571428571">
            <text:p>32,143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36">
            <text:p>136</text:p>
          </table:table-cell>
          <table:table-cell table:style-name="ce13"/>
          <table:table-cell table:style-name="ce25" office:value-type="string">
            <text:p>RESCOUSSERY Philippe</text:p>
          </table:table-cell>
          <table:table-cell table:style-name="ce41" office:value-type="string">
            <text:p>17° RC</text:p>
          </table:table-cell>
          <table:table-cell table:style-name="ce50" table:formula="of:=(136-95+1)*100/136" office:value-type="float" office:value="30.8823529411765">
            <text:p>30,882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88]+[.I188]+[.G188]+[.E188]" office:value-type="float" office:value="30.8823529411765">
            <text:p>30,882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37">
            <text:p>137</text:p>
          </table:table-cell>
          <table:table-cell table:style-name="ce13"/>
          <table:table-cell table:style-name="ce25" office:value-type="string">
            <text:p>LASTIQUE Jean-Michel</text:p>
          </table:table-cell>
          <table:table-cell table:style-name="ce41" office:value-type="string">
            <text:p>13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9-63+1)*100/89" office:value-type="float" office:value="30.3370786516854">
            <text:p>30,337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89]+[.I189]+[.G189]+[.E189]" office:value-type="float" office:value="30.3370786516854">
            <text:p>30,337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38">
            <text:p>138</text:p>
          </table:table-cell>
          <table:table-cell table:style-name="ce13"/>
          <table:table-cell table:style-name="ce25" office:value-type="string">
            <text:p>URBIETA Manuel</text:p>
          </table:table-cell>
          <table:table-cell table:style-name="ce41" office:value-type="string">
            <text:p>Espagne</text:p>
          </table:table-cell>
          <table:table-cell table:style-name="ce50" table:formula="of:=(112-81+1)*100/112" office:value-type="float" office:value="28.5714285714286">
            <text:p>28,571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90]+[.I190]+[.G190]+[.E190]" office:value-type="float" office:value="28.5714285714286">
            <text:p>28,571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39">
            <text:p>139</text:p>
          </table:table-cell>
          <table:table-cell table:style-name="ce13"/>
          <table:table-cell table:style-name="ce25" office:value-type="string">
            <text:p>DESMOULINS Fabrice</text:p>
          </table:table-cell>
          <table:table-cell table:style-name="ce41" office:value-type="string">
            <text:p>12° RC</text:p>
          </table:table-cell>
          <table:table-cell table:style-name="ce50" table:formula="of:=(131-95+1)*100/131" office:value-type="float" office:value="28.2442748091603">
            <text:p>28,244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91]+[.I191]+[.G191]+[.E191]" office:value-type="float" office:value="28.2442748091603">
            <text:p>28,24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40">
            <text:p>140</text:p>
          </table:table-cell>
          <table:table-cell table:style-name="ce13"/>
          <table:table-cell table:style-name="ce25" office:value-type="string">
            <text:p>ANDRIEUX Jean-Claude</text:p>
          </table:table-cell>
          <table:table-cell table:style-name="ce41" office:value-type="string">
            <text:p>12° RC</text:p>
          </table:table-cell>
          <table:table-cell table:style-name="ce50" table:formula="of:=(118-88+1)*100/118" office:value-type="float" office:value="26.271186440678">
            <text:p>26,271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92]+[.I192]+[.G192]+[.E192]" office:value-type="float" office:value="26.271186440678">
            <text:p>26,27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41">
            <text:p>141</text:p>
          </table:table-cell>
          <table:table-cell table:style-name="ce13"/>
          <table:table-cell table:style-name="ce26" office:value-type="string">
            <text:p>JOCOU – NOBLIA J.B.</text:p>
          </table:table-cell>
          <table:table-cell table:style-name="ce42" office:value-type="string">
            <text:p>18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5-64+1)*100/85" office:value-type="float" office:value="25.8823529411765">
            <text:p>25,882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193]+[.I193]+[.G193]+[.E193]" office:value-type="float" office:value="25.8823529411765">
            <text:p>25,882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42">
            <text:p>142</text:p>
          </table:table-cell>
          <table:table-cell table:style-name="ce13"/>
          <table:table-cell table:style-name="ce26" office:value-type="string">
            <text:p>FERREIRA René</text:p>
          </table:table-cell>
          <table:table-cell table:style-name="ce42" office:value-type="string">
            <text:p>13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123-93+1)*100/123" office:value-type="float" office:value="25.2032520325203">
            <text:p>25,203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194]+[.I194]+[.G194]+[.E194]" office:value-type="float" office:value="25.2032520325203">
            <text:p>25,203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43">
            <text:p>143</text:p>
          </table:table-cell>
          <table:table-cell table:style-name="ce13"/>
          <table:table-cell table:style-name="ce25" office:value-type="string">
            <text:p>CHEBIHI Adil</text:p>
          </table:table-cell>
          <table:table-cell table:style-name="ce41" office:value-type="string">
            <text:p>17° RC</text:p>
          </table:table-cell>
          <table:table-cell table:style-name="ce50" table:formula="of:=(136-103+1)*100/136" office:value-type="float" office:value="25">
            <text:p>25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95]+[.I195]+[.G195]+[.E195]" office:value-type="float" office:value="25">
            <text:p>25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44">
            <text:p>144</text:p>
          </table:table-cell>
          <table:table-cell table:style-name="ce13"/>
          <table:table-cell table:style-name="ce25" office:value-type="string">
            <text:p>CASANOVA J.Christophe</text:p>
          </table:table-cell>
          <table:table-cell table:style-name="ce41" office:value-type="string">
            <text:p>15° RC</text:p>
          </table:table-cell>
          <table:table-cell table:style-name="ce50" table:formula="of:=(136-109+1)*100/136" office:value-type="float" office:value="20.5882352941176">
            <text:p>20,588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96]+[.I196]+[.G196]+[.E196]" office:value-type="float" office:value="20.5882352941176">
            <text:p>20,588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45">
            <text:p>145</text:p>
          </table:table-cell>
          <table:table-cell table:style-name="ce13"/>
          <table:table-cell table:style-name="ce25" office:value-type="string">
            <text:p>CASAL Laurent</text:p>
          </table:table-cell>
          <table:table-cell table:style-name="ce41" office:value-type="string">
            <text:p>17° RC</text:p>
          </table:table-cell>
          <table:table-cell table:style-name="ce50" table:formula="of:=(118-102+1)*100/118" office:value-type="float" office:value="14.406779661017">
            <text:p>14,407</text:p>
          </table:table-cell>
          <table:table-cell table:style-name="ce59"/>
          <table:table-cell table:style-name="ce50" table:formula="of:=(118-112+1)*100/118" office:value-type="float" office:value="5.93220338983051">
            <text:p>5,932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97]+[.I197]+[.G197]+[.E197]" office:value-type="float" office:value="20.3389830508475">
            <text:p>20,339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46">
            <text:p>146</text:p>
          </table:table-cell>
          <table:table-cell table:style-name="ce13"/>
          <table:table-cell table:style-name="ce25" office:value-type="string">
            <text:p>SOUVERVILLE Sébastien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86-70+1)*100/86" office:value-type="float" office:value="19.7674418604651">
            <text:p>19,767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198]+[.I198]+[.G198]+[.E198]" office:value-type="float" office:value="19.7674418604651">
            <text:p>19,767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47">
            <text:p>147</text:p>
          </table:table-cell>
          <table:table-cell table:style-name="ce13"/>
          <table:table-cell table:style-name="ce26" office:value-type="string">
            <text:p>CARVALHO Joaquim</text:p>
          </table:table-cell>
          <table:table-cell table:style-name="ce42" office:value-type="string">
            <text:p>18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123-102+1)*100/123" office:value-type="float" office:value="17.8861788617886">
            <text:p>17,886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199]+[.I199]+[.G199]+[.E199]" office:value-type="float" office:value="17.8861788617886">
            <text:p>17,88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48">
            <text:p>148</text:p>
          </table:table-cell>
          <table:table-cell table:style-name="ce13"/>
          <table:table-cell table:style-name="ce25" office:value-type="string">
            <text:p>BELLACQAR Moshine</text:p>
          </table:table-cell>
          <table:table-cell table:style-name="ce41" office:value-type="string">
            <text:p>15° RC</text:p>
          </table:table-cell>
          <table:table-cell table:style-name="ce50" table:formula="of:=(136-113+1)*100/136" office:value-type="float" office:value="17.6470588235294">
            <text:p>17,647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00]+[.I200]+[.G200]+[.E200]" office:value-type="float" office:value="17.6470588235294">
            <text:p>17,647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49">
            <text:p>149</text:p>
          </table:table-cell>
          <table:table-cell table:style-name="ce13"/>
          <table:table-cell table:style-name="ce26" office:value-type="string">
            <text:p>DULEPA Guy</text:p>
          </table:table-cell>
          <table:table-cell table:style-name="ce42" office:value-type="string">
            <text:p>13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9-77+1)*100/89" office:value-type="float" office:value="14.6067415730337">
            <text:p>14,607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01]+[.I201]+[.G201]+[.E201]" office:value-type="float" office:value="14.6067415730337">
            <text:p>14,607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50">
            <text:p>150</text:p>
          </table:table-cell>
          <table:table-cell table:style-name="ce13"/>
          <table:table-cell table:style-name="ce25" office:value-type="string">
            <text:p>DOS SANTOS MARQUES</text:p>
          </table:table-cell>
          <table:table-cell table:style-name="ce41" office:value-type="string">
            <text:p>15° RC</text:p>
          </table:table-cell>
          <table:table-cell table:style-name="ce50" table:formula="of:=(136-118+1)*100/136" office:value-type="float" office:value="13.9705882352941">
            <text:p>13,971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02]+[.I202]+[.G202]+[.E202]" office:value-type="float" office:value="13.9705882352941">
            <text:p>13,971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51">
            <text:p>151</text:p>
          </table:table-cell>
          <table:table-cell table:style-name="ce13"/>
          <table:table-cell table:style-name="ce25" office:value-type="string">
            <text:p>PERALTA Jean-Marc</text:p>
          </table:table-cell>
          <table:table-cell table:style-name="ce41" office:value-type="string">
            <text:p>17° RC</text:p>
          </table:table-cell>
          <table:table-cell table:style-name="ce50" table:formula="of:=(118-105+1)*100/118" office:value-type="float" office:value="11.864406779661">
            <text:p>11,864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03]+[.I203]+[.G203]+[.E203]" office:value-type="float" office:value="11.864406779661">
            <text:p>11,86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52">
            <text:p>152</text:p>
          </table:table-cell>
          <table:table-cell table:style-name="ce13"/>
          <table:table-cell table:style-name="ce25" office:value-type="string">
            <text:p>KROLIC Mario</text:p>
          </table:table-cell>
          <table:table-cell table:style-name="ce41" office:value-type="string">
            <text:p>13° RC</text:p>
          </table:table-cell>
          <table:table-cell table:style-name="ce50" table:formula="of:=(131-117+1)*100/131" office:value-type="float" office:value="11.4503816793893">
            <text:p>11,45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04]+[.I204]+[.G204]+[.E204]" office:value-type="float" office:value="11.4503816793893">
            <text:p>11,45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53">
            <text:p>153</text:p>
          </table:table-cell>
          <table:table-cell table:style-name="ce13"/>
          <table:table-cell table:style-name="ce26" office:value-type="string">
            <text:p>HEURTAUX Christian</text:p>
          </table:table-cell>
          <table:table-cell table:style-name="ce42" office:value-type="string">
            <text:p>13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9-80+1)*100/89" office:value-type="float" office:value="11.2359550561798">
            <text:p>11,236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05]+[.I205]+[.G205]+[.E205]" office:value-type="float" office:value="11.2359550561798">
            <text:p>11,236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54">
            <text:p>154</text:p>
          </table:table-cell>
          <table:table-cell table:style-name="ce13"/>
          <table:table-cell table:style-name="ce26" office:value-type="string">
            <text:p>CANTON Pierre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(86-78+1)*100/86" office:value-type="float" office:value="10.4651162790698">
            <text:p>10,465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06]+[.I206]+[.G206]+[.E206]" office:value-type="float" office:value="10.4651162790698">
            <text:p>10,465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55">
            <text:p>155</text:p>
          </table:table-cell>
          <table:table-cell table:style-name="ce13"/>
          <table:table-cell table:style-name="ce25" office:value-type="string">
            <text:p>WANGERMEZ Frères</text:p>
          </table:table-cell>
          <table:table-cell table:style-name="ce41" office:value-type="string">
            <text:p>18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(123-112+1)*100/123" office:value-type="float" office:value="9.75609756097561">
            <text:p>9,756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07]+[.I207]+[.G207]+[.E207]" office:value-type="float" office:value="9.75609756097561">
            <text:p>9,756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56">
            <text:p>156</text:p>
          </table:table-cell>
          <table:table-cell table:style-name="ce13"/>
          <table:table-cell table:style-name="ce25" office:value-type="string">
            <text:p>TILMONT Nathalie &amp; Jacques</text:p>
          </table:table-cell>
          <table:table-cell table:style-name="ce41" office:value-type="string">
            <text:p>15° RC</text:p>
          </table:table-cell>
          <table:table-cell table:style-name="ce50" table:formula="of:=(136-125+1)*100/136" office:value-type="float" office:value="8.82352941176471">
            <text:p>8,824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08]+[.I208]+[.G208]+[.E208]" office:value-type="float" office:value="8.82352941176471">
            <text:p>8,824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float" office:value="157">
            <text:p>157</text:p>
          </table:table-cell>
          <table:table-cell table:style-name="ce13"/>
          <table:table-cell table:style-name="ce25" office:value-type="string">
            <text:p>AGON Daniel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09]+[.I209]+[.G209]+[.E209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AUDOIN Jean-Bernard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10]+[.I210]+[.G210]+[.E210]" office:value-type="float" office:value="0">
            <text:p>0,000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AZIZ ID CHERIF</text:p>
          </table:table-cell>
          <table:table-cell table:style-name="ce41" office:value-type="string">
            <text:p>14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11]+[.I211]+[.G211]+[.E211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BASSI Juan Carlos</text:p>
          </table:table-cell>
          <table:table-cell table:style-name="ce41" office:value-type="string">
            <text:p>12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12]+[.I212]+[.G212]+[.E212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6" office:value-type="string">
            <text:p>BERTOUT Brahim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13]+[.I213]+[.G213]+[.E213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6" office:value-type="string">
            <text:p>BERTRAND Manon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14]+[.I214]+[.G214]+[.E214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BNOUAFFANE Abdel</text:p>
          </table:table-cell>
          <table:table-cell table:style-name="ce41" office:value-type="string">
            <text:p>12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15]+[.I215]+[.G215]+[.E215]" office:value-type="float" office:value="0">
            <text:p>0,000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BONNETAT André</text:p>
          </table:table-cell>
          <table:table-cell table:style-name="ce41" office:value-type="string">
            <text:p>13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16]+[.I216]+[.G216]+[.E216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BORDERE Jérôme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17]+[.I217]+[.G217]+[.E217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BOUTRID Rabie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table:formula="of:=[.K218]+[.I218]+[.G218]+[.E218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BUTTEZ FLICK Rose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19]+[.I219]+[.G219]+[.E219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CALATAYUD Gilbert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20]+[.I220]+[.G220]+[.E220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6" office:value-type="string">
            <text:p>CARRASCO Mickaël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21]+[.I221]+[.G221]+[.E221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6" office:value-type="string">
            <text:p>CARREY Didier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22]+[.I222]+[.G222]+[.E222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CHAAILATE Jamal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table:formula="of:=[.K223]+[.I223]+[.G223]+[.E223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8" office:value-type="string">
            <text:p>« </text:p>
          </table:table-cell>
          <table:table-cell table:style-name="ce14"/>
          <table:table-cell table:style-name="ce28" office:value-type="string">
            <text:p>CHAMP Anthony</text:p>
          </table:table-cell>
          <table:table-cell table:style-name="ce44" office:value-type="string">
            <text:p>13° RC</text:p>
          </table:table-cell>
          <table:table-cell table:style-name="ce54" office:value-type="float" office:value="0">
            <text:p>0,000</text:p>
          </table:table-cell>
          <table:table-cell table:style-name="ce61"/>
          <table:table-cell table:style-name="ce54" office:value-type="float" office:value="0">
            <text:p>0,000</text:p>
          </table:table-cell>
          <table:table-cell table:style-name="ce69"/>
          <table:table-cell table:style-name="ce54" office:value-type="float" office:value="0">
            <text:p>0,000</text:p>
          </table:table-cell>
          <table:table-cell table:style-name="ce61"/>
          <table:table-cell table:style-name="ce54" office:value-type="float" office:value="0">
            <text:p>0,000</text:p>
          </table:table-cell>
          <table:table-cell table:style-name="ce69"/>
          <table:table-cell table:style-name="ce54" table:formula="of:=[.K224]+[.I224]+[.G224]+[.E224]" office:value-type="float" office:value="0">
            <text:p>0,000</text:p>
          </table:table-cell>
          <table:table-cell table:style-name="ce83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2"/>
          <table:table-cell>
            <draw:frame table:end-cell-address="Feuille1.C230" table:end-x="3.747cm" table:end-y="0.185cm" draw:z-index="4" draw:name="Images 1" draw:style-name="gr1" draw:text-style-name="P1" svg:width="3.695cm" svg:height="2.066cm" svg:x="0.052cm" svg:y="0.161cm">
              <draw:image xlink:href="Pictures/200000050000517E00003D1E760D9B9E.svm" xlink:type="simple" xlink:show="embed" xlink:actuate="onLoad">
                <text:p/>
              </draw:image>
            </draw:frame>
          </table:table-cell>
          <table:table-cell table:style-name="ce29" office:value-type="string" table:number-columns-spanned="11" table:number-rows-spanned="2">
            <text:p>Championnat CISF 2026</text:p>
          </table:table-cell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2">
          <table:table-cell table:number-columns-repeated="3"/>
          <table:covered-table-cell table:number-columns-repeated="11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table-cell table:style-name="ce30" office:value-type="string" table:number-columns-spanned="11" table:number-rows-spanned="2">
            <text:p>Classement établi conformément à l'article 12 du Règlement des concours SEMI-NATIONAUX</text:p>
          </table:table-cell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covered-table-cell table:style-name="ce31"/>
          <table:covered-table-cell table:number-columns-repeated="10"/>
          <table:table-cell table:style-name="ce84"/>
          <table:table-cell table:style-name="ce87" table:number-columns-repeated="1009"/>
        </table:table-row>
        <table:table-row table:style-name="ro1">
          <table:table-cell table:number-columns-repeated="3"/>
          <table:table-cell table:style-name="ce31" office:value-type="string" table:number-columns-spanned="9" table:number-rows-spanned="1">
            <text:p>231 Amateurs – 6 Régions &amp; Espagne</text:p>
          </table:table-cell>
          <table:covered-table-cell table:number-columns-repeated="8"/>
          <table:table-cell table:style-name="ce71" office:value-type="string" table:number-columns-spanned="2" table:number-rows-spanned="1">
            <text:p>Page 5</text:p>
          </table:table-cell>
          <table:covered-table-cell/>
          <table:table-cell table:style-name="ce84"/>
          <table:table-cell table:style-name="ce87" table:number-columns-repeated="1009"/>
        </table:table-row>
        <table:table-row table:style-name="ro3">
          <table:table-cell table:number-columns-repeated="3"/>
          <table:table-cell table:style-name="ce31"/>
          <table:table-cell table:number-columns-repeated="8"/>
          <table:table-cell table:style-name="ce71"/>
          <table:table-cell/>
          <table:table-cell table:style-name="ce84"/>
          <table:table-cell table:style-name="ce87" table:number-columns-repeated="1009"/>
        </table:table-row>
        <table:table-row table:style-name="ro1">
          <table:table-cell table:style-name="ce2" office:value-type="string" table:number-columns-spanned="1" table:number-rows-spanned="7">
            <text:p>Place</text:p>
          </table:table-cell>
          <table:table-cell table:style-name="ce9"/>
          <table:table-cell table:style-name="ce19" office:value-type="string" table:number-columns-spanned="1" table:number-rows-spanned="7">
            <text:p>Noms – Prénoms</text:p>
          </table:table-cell>
          <table:table-cell table:style-name="ce32" office:value-type="string" table:number-columns-spanned="1" table:number-rows-spanned="7">
            <text:p>Régions ou Pays</text:p>
          </table:table-cell>
          <table:table-cell table:style-name="ce45" office:value-type="string" table:number-columns-spanned="3" table:number-rows-spanned="1">
            <text:p>BRUXELLES</text:p>
          </table:table-cell>
          <table:covered-table-cell table:number-columns-repeated="2" table:style-name="ce55"/>
          <table:table-cell table:style-name="ce63"/>
          <table:table-cell table:style-name="ce63" office:value-type="string" table:number-columns-spanned="4" table:number-rows-spanned="1">
            <text:p>CALAIS</text:p>
          </table:table-cell>
          <table:covered-table-cell table:number-columns-repeated="2" table:style-name="ce55"/>
          <table:covered-table-cell table:style-name="ce63"/>
          <table:table-cell table:style-name="ce72" office:value-type="string" table:number-columns-spanned="1" table:number-rows-spanned="7">
            <text:p>TOTAL</text:p>
          </table:table-cell>
          <table:table-cell table:style-name="ce76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6" office:value-type="string" table:number-columns-spanned="3" table:number-rows-spanned="1">
            <text:p>04 Juillet 2026</text:p>
          </table:table-cell>
          <table:covered-table-cell table:number-columns-repeated="2" table:style-name="ce56"/>
          <table:table-cell table:style-name="ce64"/>
          <table:table-cell table:style-name="ce70" office:value-type="string" table:number-columns-spanned="4" table:number-rows-spanned="1">
            <text:p>01 Août 2026</text:p>
          </table:table-cell>
          <table:covered-table-cell table:number-columns-repeated="2" table:style-name="ce56"/>
          <table:covered-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1 : 524 / 131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1 : 355 / 89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2 : 469 / 118</text:p>
          </table:table-cell>
          <table:covered-table-cell table:number-columns-repeated="2" table:style-name="ce56"/>
          <table:table-cell table:style-name="ce64"/>
          <table:table-cell table:style-name="ce64" office:value-type="string" table:number-columns-spanned="4" table:number-rows-spanned="1">
            <text:p>Zone 2 : 491 / 123</text:p>
          </table:table-cell>
          <table:covered-table-cell table:number-columns-repeated="2" table:style-name="ce56"/>
          <table:covered-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3 : 543 / 136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3 : 340 / 85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4 : 445 / 112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4 : 341 / 86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 table:style-name="ce84"/>
          <table:table-cell table:style-name="ce87" table:number-columns-repeated="1009"/>
        </table:table-row>
        <table:table-row table:style-name="ro1">
          <table:covered-table-cell table:style-name="ce3"/>
          <table:table-cell table:style-name="ce11"/>
          <table:covered-table-cell table:style-name="ce20"/>
          <table:covered-table-cell table:style-name="ce34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covered-table-cell table:style-name="ce62"/>
          <table:table-cell table:style-name="ce78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CHATRAIN Jean-Michel</text:p>
          </table:table-cell>
          <table:table-cell table:style-name="ce41" office:value-type="string">
            <text:p>18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38]+[.I238]+[.G238]+[.E238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CHAUPRADE André</text:p>
          </table:table-cell>
          <table:table-cell table:style-name="ce41" office:value-type="string">
            <text:p>12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39]+[.I239]+[.G239]+[.E239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CONDOU Serge</text:p>
          </table:table-cell>
          <table:table-cell table:style-name="ce41" office:value-type="string">
            <text:p>18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40]+[.I240]+[.G240]+[.E240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CONORD Maxime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41]+[.I241]+[.G241]+[.E241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DA COSTA Carlos</text:p>
          </table:table-cell>
          <table:table-cell table:style-name="ce41" office:value-type="string">
            <text:p>13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42]+[.I242]+[.G242]+[.E242]" office:value-type="float" office:value="0">
            <text:p>0,000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6" office:value-type="string">
            <text:p>DE FREITAS Carlos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43]+[.I243]+[.G243]+[.E243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DE LA PENA Laurent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44]+[.I244]+[.G244]+[.E244]" office:value-type="float" office:value="0">
            <text:p>0,000</text:p>
          </table:table-cell>
          <table:table-cell table:style-name="ce81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DENGREVILLE René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45]+[.I245]+[.G245]+[.E245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DOS SANTOS Hugo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46]+[.I246]+[.G246]+[.E246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DOS SANTOS Oscar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47]+[.I247]+[.G247]+[.E247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6" office:value-type="string">
            <text:p>DOVIS Claude</text:p>
          </table:table-cell>
          <table:table-cell table:style-name="ce42" office:value-type="string">
            <text:p>15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48]+[.I248]+[.G248]+[.E248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FACONNET Roger</text:p>
          </table:table-cell>
          <table:table-cell table:style-name="ce41" office:value-type="string">
            <text:p>14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49]+[.I249]+[.G249]+[.E249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3"/>
          <table:table-cell table:style-name="ce25" office:value-type="string">
            <text:p>FERNANDES Antonio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50]+[.I250]+[.G250]+[.E250]" office:value-type="float" office:value="0">
            <text:p>0,000</text:p>
          </table:table-cell>
          <table:table-cell table:style-name="ce80"/>
          <table:table-cell table:style-name="ce84"/>
          <table:table-cell table:style-name="ce87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FERREIRA Antonio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51]+[.I251]+[.G251]+[.E251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FERREIRA Fernando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52]+[.I252]+[.G252]+[.E252]" office:value-type="float" office:value="0">
            <text:p>0,000</text:p>
          </table:table-cell>
          <table:table-cell table:style-name="ce81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FERREIRA Jorge</text:p>
          </table:table-cell>
          <table:table-cell table:style-name="ce41" office:value-type="string">
            <text:p>12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53]+[.I253]+[.G253]+[.E253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FEVE Bernard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54]+[.I254]+[.G254]+[.E254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FROMENTIN Pascal</text:p>
          </table:table-cell>
          <table:table-cell table:style-name="ce42" office:value-type="string">
            <text:p>13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55]+[.I255]+[.G255]+[.E255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GABACH Claude</text:p>
          </table:table-cell>
          <table:table-cell table:style-name="ce42" office:value-type="string">
            <text:p>15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56]+[.I256]+[.G256]+[.E256]" office:value-type="float" office:value="0">
            <text:p>0,000</text:p>
          </table:table-cell>
          <table:table-cell table:style-name="ce81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GAUTAUX Reynald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57]+[.I257]+[.G257]+[.E257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GHINZONE Gilbert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58]+[.I258]+[.G258]+[.E258]" office:value-type="float" office:value="0">
            <text:p>0,000</text:p>
          </table:table-cell>
          <table:table-cell table:style-name="ce81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GOMEZ Nicolas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59]+[.I259]+[.G259]+[.E259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HARGOUS Jean-Pierre</text:p>
          </table:table-cell>
          <table:table-cell table:style-name="ce42" office:value-type="string">
            <text:p>18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60]+[.I260]+[.G260]+[.E260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HENRY Sylvain</text:p>
          </table:table-cell>
          <table:table-cell table:style-name="ce41" office:value-type="string">
            <text:p>13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61]+[.I261]+[.G261]+[.E261]" office:value-type="float" office:value="0">
            <text:p>0,000</text:p>
          </table:table-cell>
          <table:table-cell table:style-name="ce81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HEYLEN Maurice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62]+[.I262]+[.G262]+[.E262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HOARAU Johnny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63]+[.I263]+[.G263]+[.E263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INNOCENTE Martin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64]+[.I264]+[.G264]+[.E264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JANICAS Vitor</text:p>
          </table:table-cell>
          <table:table-cell table:style-name="ce41" office:value-type="string">
            <text:p>14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65]+[.I265]+[.G265]+[.E265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MARTINS José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66]+[.I266]+[.G266]+[.E266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MEHMET Sumbul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67]+[.I267]+[.G267]+[.E267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MIHAI Marcelo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68]+[.I268]+[.G268]+[.E268]" office:value-type="float" office:value="0">
            <text:p>0,000</text:p>
          </table:table-cell>
          <table:table-cell table:style-name="ce81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MONTAGNAC Jocelyne</text:p>
          </table:table-cell>
          <table:table-cell table:style-name="ce41" office:value-type="string">
            <text:p>12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69]+[.I269]+[.G269]+[.E269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MOUJANE Yassine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70]+[.I270]+[.G270]+[.E270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NUNES VASCO Jesus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71]+[.I271]+[.G271]+[.E271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OLHAGARAY Jean-Pierre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72]+[.I272]+[.G272]+[.E272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OSKAN Hakan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73]+[.I273]+[.G273]+[.E273]" office:value-type="float" office:value="0">
            <text:p>0,000</text:p>
          </table:table-cell>
          <table:table-cell table:style-name="ce81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PALOMO Johnny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table:formula="of:=[.K274]+[.I274]+[.G274]+[.E274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PASCAL Jean-Pierre</text:p>
          </table:table-cell>
          <table:table-cell table:style-name="ce42" office:value-type="string">
            <text:p>12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75]+[.I275]+[.G275]+[.E275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PELANGEON Guy</text:p>
          </table:table-cell>
          <table:table-cell table:style-name="ce41" office:value-type="string">
            <text:p>13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76]+[.I276]+[.G276]+[.E276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PERE Jean-René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77]+[.I277]+[.G277]+[.E277]" office:value-type="float" office:value="0">
            <text:p>0,000</text:p>
          </table:table-cell>
          <table:table-cell table:style-name="ce81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PEREZ Bruno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78]+[.I278]+[.G278]+[.E278]" office:value-type="float" office:value="0">
            <text:p>0,000</text:p>
          </table:table-cell>
          <table:table-cell table:style-name="ce81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PESENTI Jean-Pierre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table:formula="of:=[.K279]+[.I279]+[.G279]+[.E279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8" office:value-type="string">
            <text:p>« </text:p>
          </table:table-cell>
          <table:table-cell table:style-name="ce17"/>
          <table:table-cell table:style-name="ce27" office:value-type="string">
            <text:p>PRINGUET Marcel</text:p>
          </table:table-cell>
          <table:table-cell table:style-name="ce43" office:value-type="string">
            <text:p>15° RC</text:p>
          </table:table-cell>
          <table:table-cell table:style-name="ce52" office:value-type="float" office:value="0">
            <text:p>0,000</text:p>
          </table:table-cell>
          <table:table-cell table:style-name="ce61"/>
          <table:table-cell table:style-name="ce52" office:value-type="float" office:value="0">
            <text:p>0,000</text:p>
          </table:table-cell>
          <table:table-cell table:style-name="ce69"/>
          <table:table-cell table:style-name="ce52" office:value-type="float" office:value="0">
            <text:p>0,000</text:p>
          </table:table-cell>
          <table:table-cell table:style-name="ce61"/>
          <table:table-cell table:style-name="ce52" office:value-type="float" office:value="0">
            <text:p>0,000</text:p>
          </table:table-cell>
          <table:table-cell table:style-name="ce69"/>
          <table:table-cell table:style-name="ce52" table:formula="of:=[.K280]+[.I280]+[.G280]+[.E280]" office:value-type="float" office:value="0">
            <text:p>0,000</text:p>
          </table:table-cell>
          <table:table-cell table:style-name="ce83"/>
          <table:table-cell/>
          <table:table-cell table:style-name="ce86" table:number-columns-repeated="1009"/>
        </table:table-row>
        <table:table-row table:style-name="ro1">
          <table:table-cell table:number-columns-repeated="2"/>
          <table:table-cell>
            <draw:frame table:end-cell-address="Feuille1.C286" table:end-x="3.747cm" table:end-y="0.185cm" draw:z-index="5" draw:name="Images 1" draw:style-name="gr1" draw:text-style-name="P1" svg:width="3.695cm" svg:height="2.066cm" svg:x="0.052cm" svg:y="0.161cm">
              <draw:image xlink:href="Pictures/200000050000517E00003D1E760D9B9E.svm" xlink:type="simple" xlink:show="embed" xlink:actuate="onLoad">
                <text:p/>
              </draw:image>
            </draw:frame>
          </table:table-cell>
          <table:table-cell table:style-name="ce29" office:value-type="string" table:number-columns-spanned="11" table:number-rows-spanned="2">
            <text:p>Championnat CISF 2026</text:p>
          </table:table-cell>
          <table:covered-table-cell table:number-columns-repeated="10"/>
          <table:table-cell/>
          <table:table-cell table:style-name="ce86" table:number-columns-repeated="1009"/>
        </table:table-row>
        <table:table-row table:style-name="ro2">
          <table:table-cell table:number-columns-repeated="3"/>
          <table:covered-table-cell table:number-columns-repeated="11"/>
          <table:table-cell table:style-name="ce85"/>
          <table:table-cell table:style-name="ce88" table:number-columns-repeated="1009"/>
        </table:table-row>
        <table:table-row table:style-name="ro1">
          <table:table-cell table:number-columns-repeated="3"/>
          <table:table-cell table:style-name="ce30" office:value-type="string" table:number-columns-spanned="11" table:number-rows-spanned="2">
            <text:p>Classement établi conformément à l'article 12 du Règlement des concours SEMI-NATIONAUX</text:p>
          </table:table-cell>
          <table:covered-table-cell table:number-columns-repeated="10"/>
          <table:table-cell/>
          <table:table-cell table:style-name="ce86" table:number-columns-repeated="1009"/>
        </table:table-row>
        <table:table-row table:style-name="ro1">
          <table:table-cell table:number-columns-repeated="3"/>
          <table:covered-table-cell table:style-name="ce31"/>
          <table:covered-table-cell table:number-columns-repeated="10"/>
          <table:table-cell/>
          <table:table-cell table:style-name="ce86" table:number-columns-repeated="1009"/>
        </table:table-row>
        <table:table-row table:style-name="ro1">
          <table:table-cell table:number-columns-repeated="3"/>
          <table:table-cell table:style-name="ce31" office:value-type="string" table:number-columns-spanned="9" table:number-rows-spanned="1">
            <text:p>231 Amateurs – 6 Régions &amp; Espagne</text:p>
          </table:table-cell>
          <table:covered-table-cell table:number-columns-repeated="8"/>
          <table:table-cell table:style-name="ce71" office:value-type="string" table:number-columns-spanned="2" table:number-rows-spanned="1">
            <text:p>Page 6</text:p>
          </table:table-cell>
          <table:covered-table-cell/>
          <table:table-cell/>
          <table:table-cell table:style-name="ce86" table:number-columns-repeated="1009"/>
        </table:table-row>
        <table:table-row table:style-name="ro3">
          <table:table-cell table:number-columns-repeated="3"/>
          <table:table-cell table:style-name="ce31"/>
          <table:table-cell table:number-columns-repeated="8"/>
          <table:table-cell table:style-name="ce71"/>
          <table:table-cell table:number-columns-repeated="2"/>
          <table:table-cell table:style-name="ce86" table:number-columns-repeated="1009"/>
        </table:table-row>
        <table:table-row table:style-name="ro1">
          <table:table-cell table:style-name="ce2" office:value-type="string" table:number-columns-spanned="1" table:number-rows-spanned="7">
            <text:p>Place</text:p>
          </table:table-cell>
          <table:table-cell table:style-name="ce9"/>
          <table:table-cell table:style-name="ce19" office:value-type="string" table:number-columns-spanned="1" table:number-rows-spanned="7">
            <text:p>Noms – Prénoms</text:p>
          </table:table-cell>
          <table:table-cell table:style-name="ce32" office:value-type="string" table:number-columns-spanned="1" table:number-rows-spanned="7">
            <text:p>Régions ou Pays</text:p>
          </table:table-cell>
          <table:table-cell table:style-name="ce45" office:value-type="string" table:number-columns-spanned="3" table:number-rows-spanned="1">
            <text:p>BRUXELLES</text:p>
          </table:table-cell>
          <table:covered-table-cell table:number-columns-repeated="2" table:style-name="ce55"/>
          <table:table-cell table:style-name="ce63"/>
          <table:table-cell table:style-name="ce63" office:value-type="string" table:number-columns-spanned="4" table:number-rows-spanned="1">
            <text:p>CALAIS</text:p>
          </table:table-cell>
          <table:covered-table-cell table:number-columns-repeated="2" table:style-name="ce55"/>
          <table:covered-table-cell table:style-name="ce63"/>
          <table:table-cell table:style-name="ce72" office:value-type="string" table:number-columns-spanned="1" table:number-rows-spanned="7">
            <text:p>TOTAL</text:p>
          </table:table-cell>
          <table:table-cell table:style-name="ce76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6" office:value-type="string" table:number-columns-spanned="3" table:number-rows-spanned="1">
            <text:p>04 Juillet 2026</text:p>
          </table:table-cell>
          <table:covered-table-cell table:number-columns-repeated="2" table:style-name="ce56"/>
          <table:table-cell table:style-name="ce64"/>
          <table:table-cell table:style-name="ce70" office:value-type="string" table:number-columns-spanned="4" table:number-rows-spanned="1">
            <text:p>01 Août 2026</text:p>
          </table:table-cell>
          <table:covered-table-cell table:number-columns-repeated="2" table:style-name="ce56"/>
          <table:covered-table-cell table:style-name="ce64"/>
          <table:covered-table-cell table:style-name="ce73"/>
          <table:table-cell table:style-name="ce77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1 : 524 / 131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1 : 355 / 89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2 : 469 / 118</text:p>
          </table:table-cell>
          <table:covered-table-cell table:number-columns-repeated="2" table:style-name="ce56"/>
          <table:table-cell table:style-name="ce64"/>
          <table:table-cell table:style-name="ce64" office:value-type="string" table:number-columns-spanned="4" table:number-rows-spanned="1">
            <text:p>Zone 2 : 491 / 123</text:p>
          </table:table-cell>
          <table:covered-table-cell table:number-columns-repeated="2" table:style-name="ce56"/>
          <table:covered-table-cell table:style-name="ce64"/>
          <table:covered-table-cell table:style-name="ce73"/>
          <table:table-cell table:style-name="ce77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3 : 543 / 136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3 : 340 / 85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0"/>
          <table:covered-table-cell table:style-name="ce20"/>
          <table:covered-table-cell table:style-name="ce33"/>
          <table:table-cell table:style-name="ce47" office:value-type="string" table:number-columns-spanned="3" table:number-rows-spanned="1">
            <text:p>Zone 4 : 445 / 112</text:p>
          </table:table-cell>
          <table:covered-table-cell table:number-columns-repeated="2" table:style-name="ce56"/>
          <table:table-cell table:style-name="ce64"/>
          <table:table-cell table:style-name="ce56" office:value-type="string" table:number-columns-spanned="3" table:number-rows-spanned="1">
            <text:p>Zone 4 : 341 / 86</text:p>
          </table:table-cell>
          <table:covered-table-cell table:number-columns-repeated="2" table:style-name="ce56"/>
          <table:table-cell table:style-name="ce64"/>
          <table:covered-table-cell table:style-name="ce73"/>
          <table:table-cell table:style-name="ce77"/>
          <table:table-cell/>
          <table:table-cell table:style-name="ce86" table:number-columns-repeated="1009"/>
        </table:table-row>
        <table:table-row table:style-name="ro1">
          <table:covered-table-cell table:style-name="ce3"/>
          <table:table-cell table:style-name="ce11"/>
          <table:covered-table-cell table:style-name="ce20"/>
          <table:covered-table-cell table:style-name="ce34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table-cell table:style-name="ce48" office:value-type="string">
            <text:p>1° Pigeon</text:p>
          </table:table-cell>
          <table:table-cell table:style-name="ce57"/>
          <table:table-cell table:style-name="ce62" office:value-type="string">
            <text:p>2° Pigeon</text:p>
          </table:table-cell>
          <table:table-cell table:style-name="ce65"/>
          <table:covered-table-cell table:style-name="ce62"/>
          <table:table-cell table:style-name="ce78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QAQA Mohamed</text:p>
          </table:table-cell>
          <table:table-cell table:style-name="ce41" office:value-type="string">
            <text:p>13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94]+[.I294]+[.G294]+[.E294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RAFIK Mustapha</text:p>
          </table:table-cell>
          <table:table-cell table:style-name="ce41" office:value-type="string">
            <text:p>15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95]+[.I295]+[.G295]+[.E295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REZOLA Enrique</text:p>
          </table:table-cell>
          <table:table-cell table:style-name="ce42" office:value-type="string">
            <text:p>Espagne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96]+[.I296]+[.G296]+[.E296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RICCI Gilles</text:p>
          </table:table-cell>
          <table:table-cell table:style-name="ce41" office:value-type="string">
            <text:p>13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97]+[.I297]+[.G297]+[.E297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ROY Nicolas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298]+[.I298]+[.G298]+[.E298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RUFFIER Christian</text:p>
          </table:table-cell>
          <table:table-cell table:style-name="ce42" office:value-type="string">
            <text:p>18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299]+[.I299]+[.G299]+[.E299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SALLES Gérald</text:p>
          </table:table-cell>
          <table:table-cell table:style-name="ce41" office:value-type="string">
            <text:p>17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300]+[.I300]+[.G300]+[.E300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SALMAN Belman</text:p>
          </table:table-cell>
          <table:table-cell table:style-name="ce41" office:value-type="string">
            <text:p>14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301]+[.I301]+[.G301]+[.E301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SENARD Désiré</text:p>
          </table:table-cell>
          <table:table-cell table:style-name="ce42" office:value-type="string">
            <text:p>13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302]+[.I302]+[.G302]+[.E302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SUBRA Jacky</text:p>
          </table:table-cell>
          <table:table-cell table:style-name="ce42" office:value-type="string">
            <text:p>17° RC</text:p>
          </table:table-cell>
          <table:table-cell table:style-name="ce51" office:value-type="float" office:value="0">
            <text:p>0,000</text:p>
          </table:table-cell>
          <table:table-cell table:style-name="ce60"/>
          <table:table-cell table:style-name="ce51" office:value-type="float" office:value="0">
            <text:p>0,000</text:p>
          </table:table-cell>
          <table:table-cell table:style-name="ce68"/>
          <table:table-cell table:style-name="ce51" office:value-type="float" office:value="0">
            <text:p>0,000</text:p>
          </table:table-cell>
          <table:table-cell table:style-name="ce60"/>
          <table:table-cell table:style-name="ce51" office:value-type="float" office:value="0">
            <text:p>0,000</text:p>
          </table:table-cell>
          <table:table-cell table:style-name="ce68"/>
          <table:table-cell table:style-name="ce51" table:formula="of:=[.K303]+[.I303]+[.G303]+[.E303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6" office:value-type="string">
            <text:p>Team PERET</text:p>
          </table:table-cell>
          <table:table-cell table:style-name="ce42" office:value-type="string">
            <text:p>13° RC</text:p>
          </table:table-cell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office:value-type="float" office:value="0">
            <text:p>0,000</text:p>
          </table:table-cell>
          <table:table-cell table:style-name="ce59"/>
          <table:table-cell table:style-name="ce51" office:value-type="float" office:value="0">
            <text:p>0,000</text:p>
          </table:table-cell>
          <table:table-cell table:style-name="ce67"/>
          <table:table-cell table:style-name="ce51" table:formula="of:=[.K304]+[.I304]+[.G304]+[.E304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TICOULAT Julien</text:p>
          </table:table-cell>
          <table:table-cell table:style-name="ce41" office:value-type="string">
            <text:p>18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305]+[.I305]+[.G305]+[.E305]" office:value-type="float" office:value="0">
            <text:p>0,000</text:p>
          </table:table-cell>
          <table:table-cell table:style-name="ce81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TRENEL Gwenael</text:p>
          </table:table-cell>
          <table:table-cell table:style-name="ce41" office:value-type="string">
            <text:p>12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306]+[.I306]+[.G306]+[.E306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VALLE Ellie</text:p>
          </table:table-cell>
          <table:table-cell table:style-name="ce41" office:value-type="string">
            <text:p>12° RC</text:p>
          </table:table-cell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office:value-type="float" office:value="0">
            <text:p>0,000</text:p>
          </table:table-cell>
          <table:table-cell table:style-name="ce59"/>
          <table:table-cell table:style-name="ce50" office:value-type="float" office:value="0">
            <text:p>0,000</text:p>
          </table:table-cell>
          <table:table-cell table:style-name="ce67"/>
          <table:table-cell table:style-name="ce50" table:formula="of:=[.K307]+[.I307]+[.G307]+[.E307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5" office:value-type="string">
            <text:p>« </text:p>
          </table:table-cell>
          <table:table-cell table:style-name="ce16"/>
          <table:table-cell table:style-name="ce25" office:value-type="string">
            <text:p>VALLE Sohan</text:p>
          </table:table-cell>
          <table:table-cell table:style-name="ce41" office:value-type="string">
            <text:p>12° RC</text:p>
          </table:table-cell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office:value-type="float" office:value="0">
            <text:p>0,000</text:p>
          </table:table-cell>
          <table:table-cell table:style-name="ce60"/>
          <table:table-cell table:style-name="ce50" office:value-type="float" office:value="0">
            <text:p>0,000</text:p>
          </table:table-cell>
          <table:table-cell table:style-name="ce68"/>
          <table:table-cell table:style-name="ce50" table:formula="of:=[.K308]+[.I308]+[.G308]+[.E308]" office:value-type="float" office:value="0">
            <text:p>0,000</text:p>
          </table:table-cell>
          <table:table-cell table:style-name="ce80"/>
          <table:table-cell/>
          <table:table-cell table:style-name="ce86" table:number-columns-repeated="1009"/>
        </table:table-row>
        <table:table-row table:style-name="ro4">
          <table:table-cell table:style-name="ce8" office:value-type="string">
            <text:p>« </text:p>
          </table:table-cell>
          <table:table-cell table:style-name="ce17"/>
          <table:table-cell table:style-name="ce27" office:value-type="string">
            <text:p>ZARBAN Brahim</text:p>
          </table:table-cell>
          <table:table-cell table:style-name="ce43" office:value-type="string">
            <text:p>17° RC</text:p>
          </table:table-cell>
          <table:table-cell table:style-name="ce52" office:value-type="float" office:value="0">
            <text:p>0,000</text:p>
          </table:table-cell>
          <table:table-cell table:style-name="ce61"/>
          <table:table-cell table:style-name="ce52" office:value-type="float" office:value="0">
            <text:p>0,000</text:p>
          </table:table-cell>
          <table:table-cell table:style-name="ce69"/>
          <table:table-cell table:style-name="ce52" office:value-type="float" office:value="0">
            <text:p>0,000</text:p>
          </table:table-cell>
          <table:table-cell table:style-name="ce61"/>
          <table:table-cell table:style-name="ce52" office:value-type="float" office:value="0">
            <text:p>0,000</text:p>
          </table:table-cell>
          <table:table-cell table:style-name="ce69"/>
          <table:table-cell table:style-name="ce52" table:formula="of:=[.K309]+[.I309]+[.G309]+[.E309]" office:value-type="float" office:value="0">
            <text:p>0,000</text:p>
          </table:table-cell>
          <table:table-cell table:style-name="ce83"/>
          <table:table-cell/>
          <table:table-cell table:style-name="ce86" table:number-columns-repeated="1009"/>
        </table:table-row>
        <table:table-row table:style-name="ro4" table:number-rows-repeated="104826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euille2" table:style-name="ta1" table:print="false">
        <table:table-column table:style-name="co8" table:default-cell-style-name="Default"/>
        <table:table-row table:style-name="ro5">
          <table:table-cell/>
        </table:table-row>
      </table:table>
      <table:table table:name="Feuille3" table:style-name="ta1" table:print="false">
        <table:table-column table:style-name="co8" table:default-cell-style-name="Default"/>
        <table:table-row table:style-name="ro5">
          <table:table-cell/>
        </table:table-row>
      </table:table>
      <table:database-ranges>
        <table:database-range table:target-range-address="Feuille1.C209:Feuille1.M309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number-style style:name="N108">
      <number:number number:decimal-places="3" number:min-integer-digits="1"/>
    </number:number-style>
    <number:currency-style style:name="N109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9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9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27cm" fo:margin-bottom="1.199cm" fo:margin-left="0.741cm" fo:margin-right="1.332cm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94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9">09/08/2026</text:date>, <text:time>18:20:4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ean-Pierre </meta:initial-creator>
    <meta:creation-date>2026-07-17T09:29:50.47</meta:creation-date>
    <dc:date>2026-08-09T18:20:46.63</dc:date>
    <dc:creator>Jean-Pierre </dc:creator>
    <meta:editing-duration>PT9H14M36S</meta:editing-duration>
    <meta:editing-cycles>36</meta:editing-cycles>
    <meta:generator>OpenOffice/4.1.14$Win32 OpenOffice.org_project/4114m1$Build-9811</meta:generator>
    <meta:document-statistic meta:table-count="3" meta:cell-count="1992" meta:object-count="6"/>
  </office:meta>
</office:document-meta>
</file>